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yr:endringshaandtering"/><text:bookmark-start text:name="__RefHeading___endringshandtering_1"/><text:bookmark-start text:name="endringshandtering"/>Endringshåndtering<text:bookmark-end text:name="__RefHeading___endringshandtering_1"/><text:bookmark-end text:name="endringshandtering"/></text:h>
      <text:p text:style-name="Text_20_body">Utkast til endringsrutiner for met.no og NRK ved endringer som kan få konsekvenser for yr.no.</text:p>
      <text:p text:style-name="Text_20_body">To typer endringer: Endringer som medfører betydelig nedetid, og endringer med svært kort eller ingen nedetid.</text:p>
      <text:list text:style-name="Numbering_20_1" text:continue-numbering="false">
        <text:list-item>
          <text:p text:style-name="Numbering_20_1_Content_First"> Endringer m/ planlagt nedetid på over 2 minutter:</text:p>
          <text:list text:style-name="List_20_1">
            <text:list-item>
              <text:p text:style-name="List_20_1_Content"> Tidsintervall for disse endringene er mellom kl. 01:00 - kl. 06:00 norsk tid.</text:p>
            </text:list-item>
            <text:list-item>
              <text:p text:style-name="List_20_1_Content_Last"> Varsling pr. epost senest kl.12:00 dagen i forveien. Epost sendes til Erik Bolstad, nynett-devel, Roar Skålin....</text:p>
            </text:list-item>
          </text:list>
        </text:list-item>
      </text:list>
      <text:list text:style-name="Numbering_20_1" text:continue-numbering="false">
        <text:list-item>
          <text:p text:style-name="LastListParagraph_Numbering_20_1_Content_First"> Endringer m/ planlagt nedetid på 2 minutter eller mindre:</text:p>
        </text:list-item>
      </text:list>
      <text:list text:style-name="List_20_1" text:continue-numbering="false">
        <text:list-item>
          <text:p text:style-name="List_20_1_Content_First"> Kan utføres når som helst på døgnet.</text:p>
        </text:list-item>
        <text:list-item>
          <text:p text:style-name="List_20_1_Content_Last"> Varsling pr. epost senest 2 timer før endringen skal utføres. Epost sendes til Erik Bolstad, nynett-devel.</text:p>
        </text:list-item>
      </text:list>
      <text:p text:style-name="Text_20_body"><text:line-break/>
Varsling om endring skal inneholde:</text:p>
      <text:list text:style-name="List_20_1" text:continue-numbering="false">
        <text:list-item>
          <text:p text:style-name="List_20_1_Content_First"> Endringsbeskrivelse</text:p>
        </text:list-item>
        <text:list-item>
          <text:p text:style-name="List_20_1_Content"> Tidspunkt for endring</text:p>
        </text:list-item>
        <text:list-item>
          <text:p text:style-name="List_20_1_Content"> Forventet nedetid.</text:p>
        </text:list-item>
        <text:list-item>
          <text:p text:style-name="List_20_1_Content"> Worst-case beskrivelse ( inkl. estimat av nedetid ved tilbakerulling ).</text:p>
        </text:list-item>
        <text:list-item>
          <text:p text:style-name="List_20_1_Content_Last"> Kontaktinfo ( mobiltlf. ) v/ oppdagelse av feil.</text:p>
        </text:list-item>
      </text:list>
      <text:p text:style-name="Text_20_body">Endringer bør planlegges slik at det vil gi minst mulig nedetid.</text:p>
      <text:p text:style-name="Text_20_body">Spesifisere hva man mener med nedetid: hele yr.no, hele yr.no utenom forsidene, wms-tjenestene, wscache.met.no ...osv. 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Numbering_20_1_Content_First" style:display-name="Last Numbering 1 Content First" style:parent-style-name="Numbering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yr:endringshaandtering</dc:title>
  </office:meta>
</office:document-meta>
</file>