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line:start"/><text:bookmark-start text:name="__RefHeading___wisline_wind_ice_and_snow_load_impacts_on_infrastructure_and_the_natural_environment_1"/><text:bookmark-start text:name="wisline_wind_ice_and_snow_load_impacts_on_infrastructure_and_the_natural_environment"/>WISLINE Wind, Ice and Snow Load Impacts on Infrastructure and the Natural Environment<text:bookmark-end text:name="__RefHeading___wisline_wind_ice_and_snow_load_impacts_on_infrastructure_and_the_natural_environment_1"/><text:bookmark-end text:name="wisline_wind_ice_and_snow_load_impacts_on_infrastructure_and_the_natural_environ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sline:start</dc:title>
  </office:meta>
</office:document-meta>
</file>