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athergenerator:sidebar"/><text:bookmark-start text:name="__RefHeading___the_project_1"/><text:bookmark-start text:name="the_project"/>The project<text:bookmark-end text:name="__RefHeading___the_project_1"/><text:bookmark-end text:name="the_project"/></text:h>
      <text:p text:style-name="Text_20_body"><text:a xlink:type="simple" xlink:href="https://wiki.met.no/weathergenerator/project/start" text:style-name="Internet_20_link" text:visited-style-name="Visited_20_Internet_20_Link">Project</text:a> <text:line-break/>
<text:a xlink:type="simple" xlink:href="https://wiki.met.no/weathergenerator/project/participants" text:style-name="Internet_20_link" text:visited-style-name="Visited_20_Internet_20_Link">Participants</text:a> <text:line-break/></text:p>
      <text:h text:style-name="Heading_20_1" text:outline-level="1"><text:bookmark-start text:name="__RefHeading___activities_2"/><text:bookmark-start text:name="activities"/>Activities<text:bookmark-end text:name="__RefHeading___activities_2"/><text:bookmark-end text:name="activities"/></text:h>
      <text:p text:style-name="Text_20_body"><text:a xlink:type="simple" xlink:href="https://wiki.met.no/weathergenerator/project/tasklist" text:style-name="Internet_20_link" text:visited-style-name="Visited_20_Internet_20_Link">Tasks</text:a> <text:line-break/>
<text:a xlink:type="simple" xlink:href="https://wiki.met.no/weathergenerator/minutes/start" text:style-name="Internet_20_link" text:visited-style-name="Visited_20_Internet_20_Link">Minutes</text:a> <text:line-break/>
<text:a xlink:type="simple" xlink:href="https://wiki.met.no/weathergenerator/reports/start" text:style-name="Internet_20_link" text:visited-style-name="Visited_20_Internet_20_Link">Reports</text:a> <text:line-break/>
<text:a xlink:type="simple" xlink:href="https://wiki.met.no/weathergenerator/products/start" text:style-name="Internet_20_link" text:visited-style-name="Visited_20_Internet_20_Link">Products</text:a></text:p>
      <text:h text:style-name="Heading_20_1" text:outline-level="1"><text:bookmark-start text:name="__RefHeading___hosted_by_met.no_3"/><text:bookmark-start text:name="hosted_by_met.no"/>Hosted by Met.no<text:bookmark-end text:name="__RefHeading___hosted_by_met.no_3"/><text:bookmark-end text:name="hosted_by_met.no"/></text:h>
      <text:p text:style-name="Text_20_body"><text:a xlink:type="simple" xlink:href="http://www.met.no" text:style-name="Internet_20_link" text:visited-style-name="Visited_20_Internet_20_Link"> met.n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athergenerator:sidebar</dc:title>
  </office:meta>
</office:document-meta>
</file>