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developers"/><text:bookmark-start text:name="__RefHeading___for_developers_1"/><text:bookmark-start text:name="for_developers"/>For Developers<text:bookmark-end text:name="__RefHeading___for_developers_1"/><text:bookmark-end text:name="for_developers"/></text:h>
      <text:h text:style-name="Heading_20_2" text:outline-level="2"><text:bookmark-start text:name="__RefHeading___who_are_we_2"/><text:bookmark-start text:name="who_are_we"/>Who are we<text:bookmark-end text:name="__RefHeading___who_are_we_2"/><text:bookmark-end text:name="who_are_we"/></text:h>
      <text:p text:style-name="Text_20_body">A WDB developer is someone who is actually working on the project, not someone using it to develop and application or website.</text:p>
      <text:h text:style-name="Heading_20_2" text:outline-level="2"><text:bookmark-start text:name="__RefHeading___what_will_you_find_here_3"/><text:bookmark-start text:name="what_will_you_find_here"/>What will you find here?<text:bookmark-end text:name="__RefHeading___what_will_you_find_here_3"/><text:bookmark-end text:name="what_will_you_find_here"/></text:h>
      <text:p text:style-name="Text_20_body">The information available in this section will mainly interest WDB developers. In this section, you will find the roadmap of the project, as well as coding and testing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developers</dc:title>
  </office:meta>
</office:document-meta>
</file>