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developers:testing"/><text:bookmark-start text:name="__RefHeading___testing_1"/><text:bookmark-start text:name="testing"/>Testing<text:bookmark-end text:name="__RefHeading___testing_1"/><text:bookmark-end text:name="testing"/></text:h>
      <text:p text:style-name="Text_20_body">The details of the test framework for WDB are described in the <text:a xlink:type="simple" xlink:href="http://wdb.met.no/0.6/developer/html/wdb_developer-manual.html#cha:wdb_test-plan" text:style-name="Internet_20_link" text:visited-style-name="Visited_20_Internet_20_Link">Test Plan</text:a> chapter of the Developer Documentation. Specific installation tests for each component of the WDB system are documented in the System Test Specification of the component.</text:p>
      <text:h text:style-name="Heading_20_2" text:outline-level="2"><text:bookmark-start text:name="__RefHeading___continuous_integration_2"/><text:bookmark-start text:name="continuous_integration"/>Continuous Integration<text:bookmark-end text:name="__RefHeading___continuous_integration_2"/><text:bookmark-end text:name="continuous_integration"/></text:h>
      <text:p text:style-name="Text_20_body">WDB's source repository is subject to <text:a xlink:type="simple" xlink:href="http://www.martinfowler.com/articles/continuousIntegration.html" text:style-name="Internet_20_link" text:visited-style-name="Visited_20_Internet_20_Link">continuous integration</text:a> using <text:a xlink:type="simple" xlink:href="http://cruisecontrol.sourceforge.net/" text:style-name="Internet_20_link" text:visited-style-name="Visited_20_Internet_20_Link">CruiseControl</text:a>. Each time anyone commits code into the source code repository, CruiseControl will check it out and attempt to pack a .tar.gz source distribution, unpack it, compile the code, install it, run all the tests on the new source code, and then uninstall the build. After this has been done, the committer will receive an e-mail reporting the result of the build.</text:p>
      <text:p text:style-name="Text_20_body">The tests are currently run on the WDB project's test server, PrologDev1 (Debian Gnu/Linux Etch x86_6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developers:testing</dc:title>
  </office:meta>
</office:document-meta>
</file>