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9dbcd85de82c6c154f5aa1a1b947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series:screenshots"/><text:bookmark-start text:name="__RefHeading___tseries_screenshots_1"/><text:bookmark-start text:name="tseries_screenshots"/>Tseries Screenshots<text:bookmark-end text:name="__RefHeading___tseries_screenshots_1"/><text:bookmark-end text:name="tseries_screenshots"/></text:h>
      <text:h text:style-name="Heading_20_3" text:outline-level="3"><text:bookmark-start text:name="__RefHeading___the_tseries_gui_2"/><text:bookmark-start text:name="the_tseries_gui"/>The Tseries GUI<text:bookmark-end text:name="__RefHeading___the_tseries_gui_2"/><text:bookmark-end text:name="the_tseries_gui"/></text:h>
      <text:p text:style-name="Text_20_body"><draw:frame draw:style-name="media" draw:name="0" text:anchor-type="as-char" draw:z-index="0" svg:width="5.2916666666667cm" svg:height="3.1484309623431cm"><draw:image xlink:href="Pictures/c39dbcd85de82c6c154f5aa1a1b94772.png" xlink:type="simple" xlink:show="embed" xlink:actuate="onLoad"/></draw:frame></text:p>
      <text:h text:style-name="Heading_20_3" text:outline-level="3"><text:bookmark-start text:name="__RefHeading___example_diagrams_3"/><text:bookmark-start text:name="example_diagrams"/>Example Diagrams<text:bookmark-end text:name="__RefHeading___example_diagrams_3"/><text:bookmark-end text:name="example_diagrams"/></text:h>
      <text:h text:style-name="Heading_20_4" text:outline-level="4"><text:bookmark-start text:name="__RefHeading___meteogram_4"/><text:bookmark-start text:name="meteogram"/>Meteogram<text:bookmark-end text:name="__RefHeading___meteogram_4"/><text:bookmark-end text:name="meteogram"/></text:h>
      <text:h text:style-name="Heading_20_5" text:outline-level="5"><text:bookmark-start text:name="__RefHeading___plain_5"/><text:bookmark-start text:name="plain"/>Plain<text:bookmark-end text:name="__RefHeading___plain_5"/><text:bookmark-end text:name="plain"/></text:h>
      <text:h text:style-name="Heading_20_5" text:outline-level="5"><text:bookmark-start text:name="__RefHeading___with_weather_symbols_6"/><text:bookmark-start text:name="with_weather_symbols"/>With weather symbols<text:bookmark-end text:name="__RefHeading___with_weather_symbols_6"/><text:bookmark-end text:name="with_weather_symbols"/></text:h>
      <text:h text:style-name="Heading_20_5" text:outline-level="5"><text:bookmark-start text:name="__RefHeading___with_observations_7"/><text:bookmark-start text:name="with_observations"/>With observations<text:bookmark-end text:name="__RefHeading___with_observations_7"/><text:bookmark-end text:name="with_observations"/></text:h>
      <text:h text:style-name="Heading_20_5" text:outline-level="5"><text:bookmark-start text:name="__RefHeading___with_long_term_observations_8"/><text:bookmark-start text:name="with_long_term_observations"/>With long term observations<text:bookmark-end text:name="__RefHeading___with_long_term_observations_8"/><text:bookmark-end text:name="with_long_term_observations"/></text:h>
      <text:h text:style-name="Heading_20_4" text:outline-level="4"><text:bookmark-start text:name="__RefHeading___eps_9"/><text:bookmark-start text:name="eps"/>EPS<text:bookmark-end text:name="__RefHeading___eps_9"/><text:bookmark-end text:name="eps"/></text:h>
      <text:h text:style-name="Heading_20_5" text:outline-level="5"><text:bookmark-start text:name="__RefHeading___smoke_plums_for_temperature_10"/><text:bookmark-start text:name="smoke_plums_for_temperature"/>smoke plums for temperature<text:bookmark-end text:name="__RefHeading___smoke_plums_for_temperature_10"/><text:bookmark-end text:name="smoke_plums_for_temperature"/></text:h>
      <text:h text:style-name="Heading_20_4" text:outline-level="4"><text:bookmark-start text:name="__RefHeading___multi_diagram_11"/><text:bookmark-start text:name="multi_diagram"/>Multi diagram<text:bookmark-end text:name="__RefHeading___multi_diagram_11"/><text:bookmark-end text:name="multi_diagram"/></text:h>
      <text:h text:style-name="Heading_20_5" text:outline-level="5"><text:bookmark-start text:name="__RefHeading___several_diagrams_in_one_product_12"/><text:bookmark-start text:name="several_diagrams_in_one_product"/>Several diagrams in one product<text:bookmark-end text:name="__RefHeading___several_diagrams_in_one_product_12"/><text:bookmark-end text:name="several_diagrams_in_one_produ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series:screenshots</dc:title>
  </office:meta>
</office:document-meta>
</file>