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kna:start"/><text:bookmark-start text:name="__RefHeading___velkommen_til_tekna-wikien_1"/><text:bookmark-start text:name="velkommen_til_tekna-wikien"/>Velkommen til Tekna-wikien<text:bookmark-end text:name="__RefHeading___velkommen_til_tekna-wikien_1"/><text:bookmark-end text:name="velkommen_til_tekna-wikien"/></text:h>
      <text:p text:style-name="Text_20_body">Velkommen til Tekna-wikien!
Denne er foreløpig tom. <text:line-break/>
Sjekk ut <text:a xlink:type="simple" xlink:href="https://dokit.met.no/brukerdok/dokuwiki" text:style-name="Internet_20_link" text:visited-style-name="Visited_20_Internet_20_Link">brukerdok/dokuwiki</text:a> <text:line-break/>
om du ikke kjenner til dokuwiki, eller ta kontakt med servicedesk <text:line-break/>
(servicedesk@met.no) så kan de hjelpe deg vide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kna:start</dc:title>
  </office:meta>
</office:document-meta>
</file>