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s:workshop"/><text:bookmark-start text:name="__RefHeading___international_workshop_on_polar_lows_in_oslo_1"/><text:bookmark-start text:name="international_workshop_on_polar_lows_in_oslo"/>International Workshop on Polar Lows in Oslo<text:bookmark-end text:name="__RefHeading___international_workshop_on_polar_lows_in_oslo_1"/><text:bookmark-end text:name="international_workshop_on_polar_lows_in_oslo"/></text:h>
      <text:p text:style-name="Text_20_body">The Norwegian Meteorological Institute in cooperation with ESA and The European Polar low working Group invites to:</text:p>
      <text:p text:style-name="Text_20_body">Workshop on polar lows in Oslo, Norway, 2012</text:p>
      <text:p text:style-name="Text_20_body"><text:span text:style-name="Emphasis"><text:span text:style-name="underline">Event dates:</text:span></text:span> <text:span text:style-name="Strong_20_Emphasis">Monday 21st May 2012 - Tuesday 22nd May 2012</text:span><text:line-break/>
<text:span text:style-name="Emphasis"><text:span text:style-name="underline">Venue:</text:span></text:span> <text:a xlink:type="simple" xlink:href="http://www.ciens.no/" text:style-name="Internet_20_link" text:visited-style-name="Visited_20_Internet_20_Link">CIENS Resource Centre</text:a>, Oslo, Norway </text:p>
      <text:p text:style-name="Text_20_body"><draw:frame draw:style-name="medialeft" draw:name="0" text:anchor-type="paragraph" draw:z-index="0" svg:width="7.4083333333333cm" svg:height="7.4083333333333cm"><draw:image xlink:href="/srv/dokuwiki/data/media/pl-image_north_case26.png" xlink:type="simple" xlink:show="embed" xlink:actuate="onLoad"/></draw:frame>The fourth International Polar Year (IPY) of 2008-2009 initiated an enhanced activity on climate and weather research in the polar regions. A cluster of international project named IPY-THORPEX  was formed to focus research on challenges related to forecasting of adverse weather in the polar regions. One of the Norwegian contributions to the cluster was a three week field campaign at Andøy in Norther Norway, where the German DLR Falcon research air-craft was stationed during the campaign.  The main focus of the campaign was to obtain observations of polar lows.  One achievement was to capture a polar lows development during three stages on 3-4 March 2008 with dropsondes and Lidar observations.</text:p>
      <text:p text:style-name="Text_20_body">The workshop aims at bringing together scientists and weather forecasters to present the results of the recent activity on polar low research, to share new knowledge and to encourage discussions on improved forecasting and understanding of polar lows.</text:p>
      <text:p text:style-name="Text_20_body">Deadline for submitting abstracts: <text:span text:style-name="Strong_20_Emphasis">1 February 2012</text:span><text:line-break/>
E-mail: <text:span text:style-name="Strong_20_Emphasis">oyvinds@met.no</text:span> <text:line-break/>
<text:a xlink:type="simple" xlink:href="https://wiki.met.no/stars_workshop2.pdf" text:style-name="Internet_20_link" text:visited-style-name="Visited_20_Internet_20_Link">Download Formal Invitation</text:a></text:p>
      <text:h text:style-name="Heading_20_5" text:outline-level="5"><text:bookmark-start text:name="__RefHeading___contact_2"/><text:bookmark-start text:name="contact"/>Contact<text:bookmark-end text:name="__RefHeading___contact_2"/><text:bookmark-end text:name="contact"/></text:h>
      <text:p text:style-name="Text_20_body">Øyvind Sætra<text:line-break/>
Norwegian Meteorological Institute<text:line-break/>
Postboks 43 - Blindern<text:line-break/>
0313 Oslo , NORWAY<text:line-break/>
oyvinds@met.no <text:line-break/></text:p>
      <text:p text:style-name="Text_20_body"><text:span text:style-name="Strong_20_Emphasis">Organizing committee:</text:span></text:p>
      <text:p text:style-name="Text_20_body">Øyvind Sætra (met.no)<text:line-break/>
Jón Egill Kristjánsson (Univ. Oslo)<text:line-break/>
Günther Heinemann (Univ. Trier)</text:p>
      <text:p text:style-name="Text_20_body"><text:span text:style-name="Strong_20_Emphasis">For further information on Oslo please visit:</text:span> <text:a xlink:type="simple" xlink:href="http://www.visitoslo.com/en/" text:style-name="Internet_20_link" text:visited-style-name="Visited_20_Internet_20_Link">http://www.visitoslo.com/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stars:workshop</dc:title>
  </office:meta>
</office:document-meta>
</file>