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43b3ca72047663aea6bfce813e29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tromso_kvaloya"/><text:bookmark-start text:name="__RefHeading___tromso_og_kvaloya_1"/><text:bookmark-start text:name="tromso_og_kvaloya"/>Tromsø og Kvaløya<text:bookmark-end text:name="__RefHeading___tromso_og_kvaloya_1"/><text:bookmark-end text:name="tromso_og_kvaloya"/></text:h>
      <text:h text:style-name="Heading_20_3" text:outline-level="3"><text:bookmark-start text:name="__RefHeading___tromso_malestasjon_2"/><text:bookmark-start text:name="tromso_malestasjon"/>Tromsø målestasjon<text:bookmark-end text:name="__RefHeading___tromso_malestasjon_2"/><text:bookmark-end text:name="tromso_malestasjon"/></text:h>
      <text:p text:style-name="Text_20_body">Plassering: 100 moh. <text:line-break/>
Observerer: Nedbør (time), snødybde, temperatur og vind. <text:a xlink:type="simple" xlink:href="http://www.yr.no/sted/Norge/Troms/Troms%C3%B8/Troms%C3%B8_(Vervarslinga)_m%C3%A5lestasjon/detaljert_statistikk.html" text:style-name="Internet_20_link" text:visited-style-name="Visited_20_Internet_20_Link">Tabell</text:a></text:p>
      <text:p text:style-name="Text_20_body"><draw:a xlink:type="simple" xlink:href="http://www.yr.no/sted/Norge/Troms/Tromsø/Tromsø_(Vervarslinga)_målestasjon/meteogram_med_observasjon.png"><draw:frame draw:style-name="media" draw:name="Tromsø, 100moh Legend" text:anchor-type="as-char" draw:z-index="0" svg:width="23.8125cm" style:rel-width="100%"><draw:text-box><text:p text:style-name="legendcenter"><draw:frame draw:style-name="media" draw:name="Tromsø, 100moh" text:anchor-type="as-char" draw:z-index="0" svg:width="23.8125cm" style:rel-width="100%" svg:height="23.8125cm" style:rel-height="scale"><draw:image xlink:href="http://www.yr.no/sted/Norge/Troms/Tromsø/Tromsø_(Vervarslinga)_målestasjon/meteogram_med_observasjon.png" xlink:type="simple" xlink:show="embed" xlink:actuate="onLoad"/></draw:frame>Tromsø, 100moh</text:p></draw:text-box></draw:frame></draw:a>
<draw:a xlink:type="simple" xlink:href="http://www.yr.no/stasjon/eklima/90450/graf/mnd.nob.png"><draw:frame draw:style-name="media" draw:name="Tromsø, 100moh Legend" text:anchor-type="as-char" draw:z-index="0" svg:width="7.9375cm"><draw:text-box><text:p text:style-name="legendcenter"><draw:frame draw:style-name="media" draw:name="Tromsø, 100moh" text:anchor-type="as-char" draw:z-index="1" svg:width="7.9375cm" svg:height="7.9375cm"><draw:image xlink:href="http://www.yr.no/stasjon/eklima/90450/graf/mnd.nob.png" xlink:type="simple" xlink:show="embed" xlink:actuate="onLoad"/></draw:frame>Tromsø, 100moh</text:p></draw:text-box></draw:frame></draw:a>
<text:a xlink:type="simple" xlink:href="http://trombe/metnotest/servlet/metno" text:style-name="Internet_20_link" text:visited-style-name="Visited_20_Internet_20_Link">Tromsø, 100moh</text:a></text:p>
      <text:h text:style-name="Heading_20_3" text:outline-level="3"><text:bookmark-start text:name="__RefHeading___tromsdalen_malestasjon_3"/><text:bookmark-start text:name="tromsdalen_malestasjon"/>Tromsdalen målestasjon<text:bookmark-end text:name="__RefHeading___tromsdalen_malestasjon_3"/><text:bookmark-end text:name="tromsdalen_malestasjon"/></text:h>
      <text:p text:style-name="Text_20_body">Plassering: 3 moh. Lavere temperatur her enn på Vervarslinga kan indikere inversjons-forhold. <text:line-break/>
Observerer: Nedbør (time) og temperatur. <text:a xlink:type="simple" xlink:href="http://www.yr.no/sted/Norge/Troms/Troms%C3%B8/Tromsdalen_m%C3%A5lestasjon/detaljert_statistikk.html" text:style-name="Internet_20_link" text:visited-style-name="Visited_20_Internet_20_Link">Tabell</text:a></text:p>
      <text:p text:style-name="Text_20_body"><draw:a xlink:type="simple" xlink:href="http://www.yr.no/sted/Norge/Troms/Tromsø/Tromsdalen_målestasjon/meteogram_med_observasjon.png"><draw:frame draw:style-name="media" draw:name="Tromsdalen, 3moh Legend" text:anchor-type="as-char" draw:z-index="0" svg:width="23.8125cm" style:rel-width="100%"><draw:text-box><text:p text:style-name="legendcenter"><draw:frame draw:style-name="media" draw:name="Tromsdalen, 3moh" text:anchor-type="as-char" draw:z-index="2" svg:width="23.8125cm" style:rel-width="100%" svg:height="23.8125cm" style:rel-height="scale"><draw:image xlink:href="http://www.yr.no/sted/Norge/Troms/Tromsø/Tromsdalen_målestasjon/meteogram_med_observasjon.png" xlink:type="simple" xlink:show="embed" xlink:actuate="onLoad"/></draw:frame>Tromsdalen, 3moh</text:p></draw:text-box></draw:frame></draw:a>
<draw:a xlink:type="simple" xlink:href="http://www.yr.no/stasjon/eklima/90510/graf/mnd.nob.png"><draw:frame draw:style-name="media" draw:name="Tromsdalen, 3moh Legend" text:anchor-type="as-char" draw:z-index="0" svg:width="7.9375cm"><draw:text-box><text:p text:style-name="legendcenter"><draw:frame draw:style-name="media" draw:name="Tromsdalen, 3moh" text:anchor-type="as-char" draw:z-index="3" svg:width="7.9375cm" svg:height="7.9375cm"><draw:image xlink:href="http://www.yr.no/stasjon/eklima/90510/graf/mnd.nob.png" xlink:type="simple" xlink:show="embed" xlink:actuate="onLoad"/></draw:frame>Tromsdalen, 3moh</text:p></draw:text-box></draw:frame></draw:a></text:p>
      <text:h text:style-name="Heading_20_3" text:outline-level="3"><text:bookmark-start text:name="__RefHeading___torsvag_malestasjon_4"/><text:bookmark-start text:name="torsvag_malestasjon"/>Torsvåg målestasjon<text:bookmark-end text:name="__RefHeading___torsvag_malestasjon_4"/><text:bookmark-end text:name="torsvag_malestasjon"/></text:h>
      <text:p text:style-name="Text_20_body">Plassering: 21 moh. Langt nord i regionen. Helt ute på kysten. <text:line-break/>
Observerer: Temperatur og vind. <text:a xlink:type="simple" xlink:href="http://www.yr.no/sted/Norge/Troms/Karls%C3%B8y/Torsv%C3%A5g_fyr_m%C3%A5lestasjon/detaljert_statistikk.html" text:style-name="Internet_20_link" text:visited-style-name="Visited_20_Internet_20_Link">Tabell</text:a></text:p>
      <text:p text:style-name="Text_20_body"><draw:a xlink:type="simple" xlink:href="http://www.yr.no/sted/Norge/Troms/Karls%C3%B8y/Torsv%C3%A5g_fyr_m%C3%A5lestasjon/meteogram_med_observasjon.png"><draw:frame draw:style-name="media" draw:name="Torsvåg, 12moh Legend" text:anchor-type="as-char" draw:z-index="0" svg:width="23.8125cm" style:rel-width="100%"><draw:text-box><text:p text:style-name="legendcenter"><draw:frame draw:style-name="media" draw:name="Torsvåg, 12moh" text:anchor-type="as-char" draw:z-index="4" svg:width="23.8125cm" style:rel-width="100%" svg:height="23.8125cm" style:rel-height="scale"><draw:image xlink:href="http://www.yr.no/sted/Norge/Troms/Karls%C3%B8y/Torsv%C3%A5g_fyr_m%C3%A5lestasjon/meteogram_med_observasjon.png" xlink:type="simple" xlink:show="embed" xlink:actuate="onLoad"/></draw:frame>Torsvåg, 12moh</text:p></draw:text-box></draw:frame></draw:a>
<draw:a xlink:type="simple" xlink:href="http://www.yr.no/stasjon/eklima/90800/graf/mnd.nob.png"><draw:frame draw:style-name="media" draw:name="Torsvåg, 12moh Legend" text:anchor-type="as-char" draw:z-index="0" svg:width="7.9375cm"><draw:text-box><text:p text:style-name="legendcenter"><draw:frame draw:style-name="media" draw:name="Torsvåg, 12moh" text:anchor-type="as-char" draw:z-index="5" svg:width="7.9375cm" svg:height="7.9375cm"><draw:image xlink:href="http://www.yr.no/stasjon/eklima/90800/graf/mnd.nob.png" xlink:type="simple" xlink:show="embed" xlink:actuate="onLoad"/></draw:frame>Torsvåg, 12moh</text:p></draw:text-box></draw:frame></draw:a></text:p>
      <text:h text:style-name="Heading_20_3" text:outline-level="3"><text:bookmark-start text:name="__RefHeading___andre_malestasjoner_5"/><text:bookmark-start text:name="andre_malestasjoner"/>Andre målestasjoner<text:bookmark-end text:name="__RefHeading___andre_malestasjoner_5"/><text:bookmark-end text:name="andre_malestasjoner"/></text:h>
      <text:list text:style-name="List_20_1" text:continue-numbering="false">
        <text:list-item>
          <text:p text:style-name="List_20_1_Content_First">Snødybde: Grunnfjord (7moh). Se også <text:a xlink:type="simple" xlink:href="http://www.yr.no/observasjonar/sn%C3%B8lista.html" text:style-name="Internet_20_link" text:visited-style-name="Visited_20_Internet_20_Link">Snølista</text:a>. NNSO: Vannvåg (7moh), Oldervik (17moh) og Breivikeidet (30moh). SVV: <text:a xlink:type="simple" xlink:href="http://www.snowsense.is/no#!/maelir/61_h" text:style-name="Internet_20_link" text:visited-style-name="Visited_20_Internet_20_Link">Svarthamartinden</text:a> (760moh).</text:p>
        </text:list-item>
        <text:list-item>
          <text:p text:style-name="List_20_1_Content">Nedbør: <text:a xlink:type="simple" xlink:href="http://h-web01.nve.no/chartserver/ShowChart.aspx?req=getchart&amp;ver=1.0&amp;chs=877x607&amp;lang=no&amp;chlf=desc&amp;chsl=0;+0&amp;chd=ds=htsre,da=29,id=90650.0,rt=1,cht=col,mth=sum,timeo=6:0%7Cds=htsry,id=metx[90650;0].6001,mth=sum,rt=1,cht=col" text:style-name="Internet_20_link" text:visited-style-name="Visited_20_Internet_20_Link">Grunnfjord</text:a>.</text:p>
        </text:list-item>
        <text:list-item>
          <text:p text:style-name="List_20_1_Content">Temperatur: <text:a xlink:type="simple" xlink:href="http://h-web01.nve.no/chartserver/ShowChart.aspx?req=getchart&amp;ver=1.0&amp;chs=877x607&amp;lang=no&amp;chlf=desc&amp;chsl=0;+0&amp;chd=ds=htsr,da=29,id=200.4.0.17.2,rt=0,cht=line,mth=inst%7Cds=htsry,id=hydx[200;4;0;17;2].6000,mth=inst,rt=0,cht=line" text:style-name="Internet_20_link" text:visited-style-name="Visited_20_Internet_20_Link">Skogsfjordvatn</text:a> (17moh) SVV: <text:a xlink:type="simple" xlink:href="http://www.snowsense.is/no#!/maelir/61_t" text:style-name="Internet_20_link" text:visited-style-name="Visited_20_Internet_20_Link">Svarthamartinden</text:a></text:p>
        </text:list-item>
        <text:list-item>
          <text:p text:style-name="List_20_1_Content_Last">Vind: <text:a xlink:type="simple" xlink:href="http://wind.objo.net/windplot.aspx?id=12&amp;w=1200&amp;h=300&amp;hours=72.png" text:style-name="Internet_20_link" text:visited-style-name="Visited_20_Internet_20_Link"> Finnlandsfjellet</text:a> (vindsiden.no), Kjølen (Avinor)</text:p>
        </text:list-item>
      </text:list>
      <text:p text:style-name="Text_20_body"><text:line-break/></text:p>
      <text:h text:style-name="Heading_20_3" text:outline-level="3"><text:bookmark-start text:name="__RefHeading___kart_6"/><text:bookmark-start text:name="kart"/>Kart<text:bookmark-end text:name="__RefHeading___kart_6"/><text:bookmark-end text:name="kart"/></text:h>
      <text:p text:style-name="Text_20_body"><draw:frame draw:style-name="mediacenter" draw:name="6" text:anchor-type="paragraph" draw:z-index="6" svg:width="21.166666666667cm" style:rel-width="100%" svg:height="26.001498800959cm" style:rel-height="scale"><draw:image xlink:href="Pictures/a943b3ca72047663aea6bfce813e29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tromso_kvaloya</dc:title>
  </office:meta>
</office:document-meta>
</file>