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038f08affc8487aefad04758679fc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tamokdalen"/><text:bookmark-start text:name="__RefHeading___indre_troms_1"/><text:bookmark-start text:name="indre_troms"/>Indre Troms<text:bookmark-end text:name="__RefHeading___indre_troms_1"/><text:bookmark-end text:name="indre_troms"/></text:h>
      <text:p text:style-name="Text_20_body">Skoggrense: ca 4-600m. <text:line-break/>
Høyeste fjell: 1717 moh (Njunis)<text:line-break/>
NB: “Siste 30 døgn”-figuren tar ikke med nedbøren siste 24 timer. <text:line-break/>
<text:line-break/></text:p>
      <text:h text:style-name="Heading_20_2" text:outline-level="2"><text:bookmark-start text:name="__RefHeading___lokalt_vaer_2"/><text:bookmark-start text:name="lokalt_vaer"/>Lokalt vær<text:bookmark-end text:name="__RefHeading___lokalt_vaer_2"/><text:bookmark-end text:name="lokalt_vaer"/></text:h>
      <text:p text:style-name="Text_20_body">Regionen har innlandsklima. Tamok-området kan få store snøfall på bygevær fra NV-N, særlig ved kraftig vind. Resten av området får generelt noe midre snø. Les mer om dette <text:a xlink:type="simple" xlink:href="https://wiki.met.no/snoskred/lokalt_vaer/indre_troms" text:style-name="Internet_20_link" text:visited-style-name="Visited_20_Internet_20_Link">her</text:a><text:line-break/></text:p>
      <text:h text:style-name="Heading_20_3" text:outline-level="3"><text:bookmark-start text:name="__RefHeading___tamokdalen_malestasjon_3"/><text:bookmark-start text:name="tamokdalen_malestasjon"/>Tamokdalen målestasjon<text:bookmark-end text:name="__RefHeading___tamokdalen_malestasjon_3"/><text:bookmark-end text:name="tamokdalen_malestasjon"/></text:h>
      <text:p text:style-name="Text_20_body">Plassering:  230 moh.<text:line-break/>
Observerer: Nedbør (time), snødybde og temperatur.</text:p>
      <text:p text:style-name="Text_20_body"><draw:a xlink:type="simple" xlink:href="http://www.yr.no/sted/Norge/Troms/Balsfjord/Tamokdalen_m%C3%A5lestasjon/meteogram.png"><draw:frame draw:style-name="media" draw:name="Tamokdalen, 230moh Legend" text:anchor-type="as-char" draw:z-index="0" svg:width="21.166666666667cm" style:rel-width="100%"><draw:text-box><text:p text:style-name="legendcenter"><draw:frame draw:style-name="media" draw:name="Tamokdalen, 230moh" text:anchor-type="as-char" draw:z-index="0" svg:width="21.166666666667cm" style:rel-width="100%" svg:height="21.166666666667cm" style:rel-height="scale"><draw:image xlink:href="http://www.yr.no/sted/Norge/Troms/Balsfjord/Tamokdalen_m%C3%A5lestasjon/meteogram.png" xlink:type="simple" xlink:show="embed" xlink:actuate="onLoad"/></draw:frame>Tamokdalen, 230moh</text:p></draw:text-box></draw:frame></draw:a>
<text:line-break/></text:p>
      <text:h text:style-name="Heading_20_3" text:outline-level="3"><text:bookmark-start text:name="__RefHeading___sjufjellet_malestasjon_4"/><text:bookmark-start text:name="sjufjellet_malestasjon"/>Sjufjellet målestasjon<text:bookmark-end text:name="__RefHeading___sjufjellet_malestasjon_4"/><text:bookmark-end text:name="sjufjellet_malestasjon"/></text:h>
      <text:p text:style-name="Text_20_body">Plassering:  1020 moh, fjelltopp på vestsiden av Tamokdalen.<text:line-break/>
Observerer: Temperatur, vind, snødybde (etter hvert) og stråling.</text:p>
      <text:p text:style-name="Text_20_body"><draw:a xlink:type="simple" xlink:href="http://www.yr.no/sted/Norge/Troms/Balsfjord/Sjufjellet_m%C3%A5lestasjon/meteogram.png"><draw:frame draw:style-name="media" draw:name="Sjufjellet, 1020moh Legend" text:anchor-type="as-char" draw:z-index="0" svg:width="21.166666666667cm" style:rel-width="100%"><draw:text-box><text:p text:style-name="legendcenter"><draw:frame draw:style-name="media" draw:name="Sjufjellet, 1020moh" text:anchor-type="as-char" draw:z-index="1" svg:width="21.166666666667cm" style:rel-width="100%" svg:height="21.166666666667cm" style:rel-height="scale"><draw:image xlink:href="http://www.yr.no/sted/Norge/Troms/Balsfjord/Sjufjellet_m%C3%A5lestasjon/meteogram.png" xlink:type="simple" xlink:show="embed" xlink:actuate="onLoad"/></draw:frame>Sjufjellet, 1020moh</text:p></draw:text-box></draw:frame></draw:a>
<text:line-break/></text:p>
      <text:h text:style-name="Heading_20_3" text:outline-level="3"><text:bookmark-start text:name="__RefHeading___bardufoss_malestasjon_5"/><text:bookmark-start text:name="bardufoss_malestasjon"/>Bardufoss målestasjon<text:bookmark-end text:name="__RefHeading___bardufoss_malestasjon_5"/><text:bookmark-end text:name="bardufoss_malestasjon"/></text:h>
      <text:p text:style-name="Text_20_body">Plassering: 76 moh. <text:line-break/>
Observerer: Nedbør (døgn), snødybde, temperatur og vind.</text:p>
      <text:p text:style-name="Text_20_body"><draw:a xlink:type="simple" xlink:href="http://www.yr.no/sted/Norge/Troms/Målselv/Bardufoss_målestasjon/meteogram.png"><draw:frame draw:style-name="media" draw:name="Bardufoss, 79moh Legend" text:anchor-type="as-char" draw:z-index="0" svg:width="21.166666666667cm" style:rel-width="100%"><draw:text-box><text:p text:style-name="legendcenter"><draw:frame draw:style-name="media" draw:name="Bardufoss, 79moh" text:anchor-type="as-char" draw:z-index="2" svg:width="21.166666666667cm" style:rel-width="100%" svg:height="21.166666666667cm" style:rel-height="scale"><draw:image xlink:href="http://www.yr.no/sted/Norge/Troms/Målselv/Bardufoss_målestasjon/meteogram.png" xlink:type="simple" xlink:show="embed" xlink:actuate="onLoad"/></draw:frame>Bardufoss, 79moh</text:p></draw:text-box></draw:frame></draw:a></text:p>
      <text:h text:style-name="Heading_20_3" text:outline-level="3"><text:bookmark-start text:name="__RefHeading___dividalen_malestasjon_6"/><text:bookmark-start text:name="dividalen_malestasjon"/>Dividalen målestasjon<text:bookmark-end text:name="__RefHeading___dividalen_malestasjon_6"/><text:bookmark-end text:name="dividalen_malestasjon"/></text:h>
      <text:p text:style-name="Text_20_body">Plassering: 204 moh, lengst øst i regionen. <text:line-break/>
Observerer: Nedbør (time) og temperatur.</text:p>
      <text:p text:style-name="Text_20_body"><draw:a xlink:type="simple" xlink:href="http://www.yr.no/sted/Norge/Troms/M%C3%A5lselv/Dividalen_målestasjon/meteogram.png"><draw:frame draw:style-name="media" draw:name="Dividalen, 204moh Legend" text:anchor-type="as-char" draw:z-index="0" svg:width="21.166666666667cm" style:rel-width="100%"><draw:text-box><text:p text:style-name="legendcenter"><draw:frame draw:style-name="media" draw:name="Dividalen, 204moh" text:anchor-type="as-char" draw:z-index="3" svg:width="21.166666666667cm" style:rel-width="100%" svg:height="21.166666666667cm" style:rel-height="scale"><draw:image xlink:href="http://www.yr.no/sted/Norge/Troms/M%C3%A5lselv/Dividalen_målestasjon/meteogram.png" xlink:type="simple" xlink:show="embed" xlink:actuate="onLoad"/></draw:frame>Dividalen, 204moh</text:p></draw:text-box></draw:frame></draw:a>
<text:line-break/></text:p>
      <text:h text:style-name="Heading_20_3" text:outline-level="3"><text:bookmark-start text:name="__RefHeading___andre_malestasjoner_7"/><text:bookmark-start text:name="andre_malestasjoner"/>Andre målestasjoner<text:bookmark-end text:name="__RefHeading___andre_malestasjoner_7"/><text:bookmark-end text:name="andre_malestasjoner"/></text:h>
      <text:list text:style-name="List_20_1" text:continue-numbering="false">
        <text:list-item>
          <text:p text:style-name="List_20_1_Content_First"> Snødybde:  <text:a xlink:type="simple" xlink:href="http://h-web01.nve.no/chartserver/ShowChart.aspx?req=getchart&amp;ver=1.0&amp;chs=948x651&amp;lang=no&amp;chlf=desc&amp;chsl=0;+0&amp;chd=ds=htsr,da=29,id=196.47.2.2002.1,rt=0,cht=area,mth=inst" text:style-name="Internet_20_link" text:visited-style-name="Visited_20_Internet_20_Link">Øverbygd</text:a> (86 moh). <text:a xlink:type="simple" xlink:href="http://h-web01.nve.no/chartserver/ShowChart.aspx?req=getchart&amp;ver=1.0&amp;chs=877x607&amp;lang=no&amp;chlf=desc&amp;chsl=0;+0&amp;chd=ds=htsre,da=29,id=88100.2002,rt=1,cht=area,mth=inst,timeo=6:0" text:style-name="Internet_20_link" text:visited-style-name="Visited_20_Internet_20_Link">Bones</text:a> (233moh). Se også <text:a xlink:type="simple" xlink:href="http://www.yr.no/observasjonar/sn%C3%B8lista.html" text:style-name="Internet_20_link" text:visited-style-name="Visited_20_Internet_20_Link">Snølista</text:a>.</text:p>
        </text:list-item>
        <text:list-item>
          <text:p text:style-name="List_20_1_Content"> Nedbør: <text:a xlink:type="simple" xlink:href="http://h-web01.nve.no/chartserver/ShowChart.aspx?req=getchart&amp;ver=1.0&amp;chs=877x607&amp;lang=no&amp;chlf=desc&amp;chsl=0;+0&amp;chd=ds=htsre,da=29,id=88100.0,rt=1,cht=col,mth=sum,timeo=6:0%7Cds=htsry,id=metx[88100;0].6001,mth=sum,rt=1,cht=col" text:style-name="Internet_20_link" text:visited-style-name="Visited_20_Internet_20_Link">Bones</text:a></text:p>
        </text:list-item>
        <text:list-item>
          <text:p text:style-name="List_20_1_Content"> <text:a xlink:type="simple" xlink:href="http://h-web01.nve.no/chartserver/ShowChart.aspx?req=getchart&amp;ver=1.0&amp;chs=948x651&amp;lang=no&amp;chlf=desc&amp;chsl=0;+0&amp;chd=ds=htsr,da=29,id=196.47.2.17.1,rt=0,cht=line,mth=inst%7Cds=htsry,id=hydx[196;47;2;17;1].6000,mth=inst,rt=0,cht=line" text:style-name="Internet_20_link" text:visited-style-name="Visited_20_Internet_20_Link">Øverbygd</text:a> (86 moh) og <text:a xlink:type="simple" xlink:href="http://h-web01.nve.no/chartserver/ShowChart.aspx?req=getchart&amp;ver=1.0&amp;chs=877x607&amp;lang=no&amp;chlf=desc&amp;chsl=0;+0&amp;chd=ds=htsr,da=29,id=196.11.0.17.1,rt=0,cht=line,mth=inst%7Cds=htsry,id=hydx[196;11;0;17;1].6000,mth=inst,rt=0,cht=line" text:style-name="Internet_20_link" text:visited-style-name="Visited_20_Internet_20_Link">Lille Rostavatn</text:a> (103 moh). <text:a xlink:type="simple" xlink:href="http://h-web01.nve.no/chartserver/ShowChart.aspx?req=getchart&amp;ver=1.0&amp;chs=877x607&amp;lang=no&amp;chlf=desc&amp;chsl=0;+0&amp;chd=ds=htsr,da=29,id=191.2.0.17.2,rt=0,cht=line,mth=inst%7Cds=htsry,id=hydx[191;2;0;17;2].6000,mth=inst,rt=0,cht=line" text:style-name="Internet_20_link" text:visited-style-name="Visited_20_Internet_20_Link">Øvrevatn</text:a> (10moh), <text:a xlink:type="simple" xlink:href="http://h-web01.nve.no/chartserver/ShowChart.aspx?req=getchart&amp;ver=1.0&amp;chs=877x607&amp;lang=no&amp;chlf=desc&amp;chsl=0;+0&amp;chd=ds=htsr,da=29,id=191.2.0.17.2,rt=0,cht=line,mth=inst%7Cds=htsry,id=hydx[191;2;0;17;2].6000,mth=inst,rt=0,cht=line" text:style-name="Internet_20_link" text:visited-style-name="Visited_20_Internet_20_Link">Øverbygd</text:a> (86moh) og <text:a xlink:type="simple" xlink:href="http://h-web01.nve.no/chartserver/ShowChart.aspx?req=getchart&amp;ver=1.0&amp;chs=877x607&amp;lang=no&amp;chlf=desc&amp;chsl=0;+0&amp;chd=ds=htsr,da=29,id=196.12.0.17.1,rt=0,cht=line,mth=inst%7Cds=htsry,id=hydx[196;12;0;17;1].6000,mth=inst,rt=0,cht=line" text:style-name="Internet_20_link" text:visited-style-name="Visited_20_Internet_20_Link">Lundberg</text:a> (95moh).</text:p>
        </text:list-item>
        <text:list-item>
          <text:p text:style-name="List_20_1_Content_Last"> Vind: Njunis (Forsvaret), Rustafjellet og Andsfjellet (avinor).</text:p>
        </text:list-item>
      </text:list>
      <text:p text:style-name="Text_20_body"><text:line-break/></text:p>
      <text:h text:style-name="Heading_20_3" text:outline-level="3"><text:bookmark-start text:name="__RefHeading___kart_8"/><text:bookmark-start text:name="kart"/>Kart<text:bookmark-end text:name="__RefHeading___kart_8"/><text:bookmark-end text:name="kart"/></text:h>
      <text:p text:style-name="Text_20_body"><draw:frame draw:style-name="mediacenter" draw:name="4" text:anchor-type="paragraph" draw:z-index="4" svg:width="16.139583333333cm" svg:height="20.293541666667cm"><draw:image xlink:href="Pictures/7038f08affc8487aefad04758679fcf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tamokdalen</dc:title>
  </office:meta>
</office:document-meta>
</file>