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bc879a5882a49a55a1024dfadda40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noskred:varsling:svartisen"/><text:bookmark-start text:name="__RefHeading___svartisen_1"/><text:bookmark-start text:name="svartisen"/>Svartisen<text:bookmark-end text:name="__RefHeading___svartisen_1"/><text:bookmark-end text:name="svartisen"/></text:h>
      <text:p text:style-name="Text_20_body">Skoggrense: ca 600 moh <text:line-break/>
Høyeste fjell: Ørfjellet, 1751 moh ? <text:line-break/>
NB: “Siste 30 døgn”-figuren tar ikke med nedbøren siste 24 timer. <text:line-break/>
<text:line-break/></text:p>
      <text:h text:style-name="Heading_20_2" text:outline-level="2"><text:bookmark-start text:name="__RefHeading___lokalt_vaer_2"/><text:bookmark-start text:name="lokalt_vaer"/>Lokalt vær<text:bookmark-end text:name="__RefHeading___lokalt_vaer_2"/><text:bookmark-end text:name="lokalt_vaer"/></text:h>
      <text:p text:style-name="Text_20_body">Klimatisk en vanskelig region, med store værskiller. I ytre strøk er det ofte mildt og kan komme svært store nedbørsmengder, mens i nordøst (rundt Saltdal) er det innlandsklima og ofte svært tørt. Les mer om dette <text:a xlink:type="simple" xlink:href="https://wiki.met.no/snoskred/varsling/svartisen/met" text:style-name="Internet_20_link" text:visited-style-name="Visited_20_Internet_20_Link">her</text:a><text:line-break/>
<text:line-break/></text:p>
      <text:h text:style-name="Heading_20_3" text:outline-level="3"><text:bookmark-start text:name="__RefHeading___glomfjord-skihytta_malestasjon_3"/><text:bookmark-start text:name="glomfjord-skihytta_malestasjon"/>Glomfjord-skihytta målestasjon<text:bookmark-end text:name="__RefHeading___glomfjord-skihytta_malestasjon_3"/><text:bookmark-end text:name="glomfjord-skihytta_malestasjon"/></text:h>
      <text:p text:style-name="Text_20_body">Plassering:  520 moh. Ytre strøk (vest i regionen).<text:line-break/>
Observerer: Temperatur og vind. <text:a xlink:type="simple" xlink:href="http://www.yr.no/sted/Norge/Nordland/Mel%C3%B8y/Skihytta_m%C3%A5lestasjon/detaljert_statistikk.html" text:style-name="Internet_20_link" text:visited-style-name="Visited_20_Internet_20_Link">Tabell</text:a></text:p>
      <text:p text:style-name="Text_20_body"><draw:a xlink:type="simple" xlink:href="http://www.yr.no/sted/Norge/Nordland/Mel%C3%B8y/Skihytta_m%C3%A5lestasjon/meteogram_med_observasjon.png"><draw:frame draw:style-name="media" draw:name="Glomfjord-skihytta, 520moh Legend" text:anchor-type="as-char" draw:z-index="0" svg:width="23.8125cm" style:rel-width="100%"><draw:text-box><text:p text:style-name="legendcenter"><draw:frame draw:style-name="media" draw:name="Glomfjord-skihytta, 520moh" text:anchor-type="as-char" draw:z-index="0" svg:width="23.8125cm" style:rel-width="100%" svg:height="23.8125cm" style:rel-height="scale"><draw:image xlink:href="http://www.yr.no/sted/Norge/Nordland/Mel%C3%B8y/Skihytta_m%C3%A5lestasjon/meteogram_med_observasjon.png" xlink:type="simple" xlink:show="embed" xlink:actuate="onLoad"/></draw:frame>Glomfjord-skihytta, 520moh</text:p></draw:text-box></draw:frame></draw:a>
<draw:a xlink:type="simple" xlink:href="http://www.yr.no/stasjon/eklima/80705/graf/mnd.nob.png"><draw:frame draw:style-name="media" draw:name="Glomfjord.skihyta, 520moh Legend" text:anchor-type="as-char" draw:z-index="0" svg:width="7.9375cm"><draw:text-box><text:p text:style-name="legendcenter"><draw:frame draw:style-name="media" draw:name="Glomfjord.skihyta, 520moh" text:anchor-type="as-char" draw:z-index="1" svg:width="7.9375cm" svg:height="7.9375cm"><draw:image xlink:href="http://www.yr.no/stasjon/eklima/80705/graf/mnd.nob.png" xlink:type="simple" xlink:show="embed" xlink:actuate="onLoad"/></draw:frame>Glomfjord.skihyta, 520moh</text:p></draw:text-box></draw:frame></draw:a>
<text:line-break/></text:p>
      <text:h text:style-name="Heading_20_3" text:outline-level="3"><text:bookmark-start text:name="__RefHeading___tverrfjellet_malestasjon_4"/><text:bookmark-start text:name="tverrfjellet_malestasjon"/>Tverrfjellet målestasjon<text:bookmark-end text:name="__RefHeading___tverrfjellet_malestasjon_4"/><text:bookmark-end text:name="tverrfjellet_malestasjon"/></text:h>
      <text:p text:style-name="Text_20_body">Plassering:  930 moh. Ytre strøk (vest i regionen).<text:line-break/>
Observerer: Temperatur og vind. <text:a xlink:type="simple" xlink:href="http://www.yr.no/sted/Norge/Nordland/Mel%C3%B8y/Tverrfjellet_m%C3%A5lestasjon/detaljert_statistikk.html" text:style-name="Internet_20_link" text:visited-style-name="Visited_20_Internet_20_Link">Tabell</text:a></text:p>
      <text:p text:style-name="Text_20_body"><draw:a xlink:type="simple" xlink:href="http://www.yr.no/sted/Norge/Nordland/Mel%C3%B8y/Tverrfjellet_m%C3%A5lestasjon/meteogram_med_observasjon.png"><draw:frame draw:style-name="media" draw:name="Tverrfjellet, 930moh Legend" text:anchor-type="as-char" draw:z-index="0" svg:width="23.8125cm" style:rel-width="100%"><draw:text-box><text:p text:style-name="legendcenter"><draw:frame draw:style-name="media" draw:name="Tverrfjellet, 930moh" text:anchor-type="as-char" draw:z-index="2" svg:width="23.8125cm" style:rel-width="100%" svg:height="23.8125cm" style:rel-height="scale"><draw:image xlink:href="http://www.yr.no/sted/Norge/Nordland/Mel%C3%B8y/Tverrfjellet_m%C3%A5lestasjon/meteogram_med_observasjon.png" xlink:type="simple" xlink:show="embed" xlink:actuate="onLoad"/></draw:frame>Tverrfjellet, 930moh</text:p></draw:text-box></draw:frame></draw:a>
<draw:a xlink:type="simple" xlink:href="http://www.yr.no/stasjon/eklima/80707/graf/mnd.nob.png"><draw:frame draw:style-name="media" draw:name="Tverrfjellet, 930moh Legend" text:anchor-type="as-char" draw:z-index="0" svg:width="7.9375cm"><draw:text-box><text:p text:style-name="legendcenter"><draw:frame draw:style-name="media" draw:name="Tverrfjellet, 930moh" text:anchor-type="as-char" draw:z-index="3" svg:width="7.9375cm" svg:height="7.9375cm"><draw:image xlink:href="http://www.yr.no/stasjon/eklima/80707/graf/mnd.nob.png" xlink:type="simple" xlink:show="embed" xlink:actuate="onLoad"/></draw:frame>Tverrfjellet, 930moh</text:p></draw:text-box></draw:frame></draw:a>
<text:line-break/></text:p>
      <text:h text:style-name="Heading_20_3" text:outline-level="3"><text:bookmark-start text:name="__RefHeading___vatvikfjellet_malestasjon_5"/><text:bookmark-start text:name="vatvikfjellet_malestasjon"/>Våtvikfjellet målestasjon<text:bookmark-end text:name="__RefHeading___vatvikfjellet_malestasjon_5"/><text:bookmark-end text:name="vatvikfjellet_malestasjon"/></text:h>
      <text:p text:style-name="Text_20_body">Plassering:  600 moh. Nordvest i regionen, litt sør for Bodø.<text:line-break/>
Observerer: Temperatur og vind. <text:a xlink:type="simple" xlink:href="http://www.yr.no/sted/Norge/Nordland/Gildesk%C3%A5l/V%C3%A5tvikfjellet_m%C3%A5lestasjon/detaljert_statistikk.html" text:style-name="Internet_20_link" text:visited-style-name="Visited_20_Internet_20_Link">Tabell</text:a></text:p>
      <text:p text:style-name="Text_20_body"><draw:a xlink:type="simple" xlink:href="http://www.yr.no/sted/Norge/Nordland/Gildesk%C3%A5l/V%C3%A5tvikfjellet_m%C3%A5lestasjon/meteogram_med_observasjon.png"><draw:frame draw:style-name="media" draw:name="Våtvikjellet, 600moh Legend" text:anchor-type="as-char" draw:z-index="0" svg:width="23.8125cm" style:rel-width="100%"><draw:text-box><text:p text:style-name="legendcenter"><draw:frame draw:style-name="media" draw:name="Våtvikjellet, 600moh" text:anchor-type="as-char" draw:z-index="4" svg:width="23.8125cm" style:rel-width="100%" svg:height="23.8125cm" style:rel-height="scale"><draw:image xlink:href="http://www.yr.no/sted/Norge/Nordland/Gildesk%C3%A5l/V%C3%A5tvikfjellet_m%C3%A5lestasjon/meteogram_med_observasjon.png" xlink:type="simple" xlink:show="embed" xlink:actuate="onLoad"/></draw:frame>Våtvikjellet, 600moh</text:p></draw:text-box></draw:frame></draw:a>
<draw:a xlink:type="simple" xlink:href="http://www.yr.no/stasjon/eklima/80880/graf/mnd.nob.png"><draw:frame draw:style-name="media" draw:name="Våtvikjellet, 600moh Legend" text:anchor-type="as-char" draw:z-index="0" svg:width="7.9375cm"><draw:text-box><text:p text:style-name="legendcenter"><draw:frame draw:style-name="media" draw:name="Våtvikjellet, 600moh" text:anchor-type="as-char" draw:z-index="5" svg:width="7.9375cm" svg:height="7.9375cm"><draw:image xlink:href="http://www.yr.no/stasjon/eklima/80880/graf/mnd.nob.png" xlink:type="simple" xlink:show="embed" xlink:actuate="onLoad"/></draw:frame>Våtvikjellet, 600moh</text:p></draw:text-box></draw:frame></draw:a>
<text:line-break/></text:p>
      <text:h text:style-name="Heading_20_3" text:outline-level="3"><text:bookmark-start text:name="__RefHeading___reipa_malestasjon_6"/><text:bookmark-start text:name="reipa_malestasjon"/>Reipå målestasjon<text:bookmark-end text:name="__RefHeading___reipa_malestasjon_6"/><text:bookmark-end text:name="reipa_malestasjon"/></text:h>
      <text:p text:style-name="Text_20_body">Plassering:  9 moh. Ytre strøk (vest i regionen).<text:line-break/>
Observerer: Temperatur, nedbør, snødybde og vind. <text:a xlink:type="simple" xlink:href="http://www.yr.no/sted/Norge/Nordland/Mel%C3%B8y/Reip%C3%A5_m%C3%A5lestasjon/detaljert_statistikk.html" text:style-name="Internet_20_link" text:visited-style-name="Visited_20_Internet_20_Link">Tabell</text:a></text:p>
      <text:p text:style-name="Text_20_body"><draw:a xlink:type="simple" xlink:href="http://www.yr.no/sted/Norge/Nordland/Mel%C3%B8y/Reip%C3%A5_m%C3%A5lestasjon/meteogram_med_observasjon.png"><draw:frame draw:style-name="media" draw:name="Reipå, 9moh Legend" text:anchor-type="as-char" draw:z-index="0" svg:width="23.8125cm" style:rel-width="100%"><draw:text-box><text:p text:style-name="legendcenter"><draw:frame draw:style-name="media" draw:name="Reipå, 9moh" text:anchor-type="as-char" draw:z-index="6" svg:width="23.8125cm" style:rel-width="100%" svg:height="23.8125cm" style:rel-height="scale"><draw:image xlink:href="http://www.yr.no/sted/Norge/Nordland/Mel%C3%B8y/Reip%C3%A5_m%C3%A5lestasjon/meteogram_med_observasjon.png" xlink:type="simple" xlink:show="embed" xlink:actuate="onLoad"/></draw:frame>Reipå, 9moh</text:p></draw:text-box></draw:frame></draw:a>
<draw:a xlink:type="simple" xlink:href="http://www.yr.no/stasjon/eklima/80740/graf/mnd.nob.png"><draw:frame draw:style-name="media" draw:name="Reipå, 9moh Legend" text:anchor-type="as-char" draw:z-index="0" svg:width="7.9375cm"><draw:text-box><text:p text:style-name="legendcenter"><draw:frame draw:style-name="media" draw:name="Reipå, 9moh" text:anchor-type="as-char" draw:z-index="7" svg:width="7.9375cm" svg:height="7.9375cm"><draw:image xlink:href="http://www.yr.no/stasjon/eklima/80740/graf/mnd.nob.png" xlink:type="simple" xlink:show="embed" xlink:actuate="onLoad"/></draw:frame>Reipå, 9moh</text:p></draw:text-box></draw:frame></draw:a>
<text:line-break/></text:p>
      <text:h text:style-name="Heading_20_3" text:outline-level="3"><text:bookmark-start text:name="__RefHeading___lonsdal_malestasjon_7"/><text:bookmark-start text:name="lonsdal_malestasjon"/>Lønsdal målestasjon<text:bookmark-end text:name="__RefHeading___lonsdal_malestasjon_7"/><text:bookmark-end text:name="lonsdal_malestasjon"/></text:h>
      <text:p text:style-name="Text_20_body">Plassering: 520 moh, litt nord for Saltfjellet.<text:line-break/>
Observerer: Nedbør, temperatur, snødybde og vind. <text:a xlink:type="simple" xlink:href="http://www.yr.no/sted/Norge/Nordland/Saltdal/L%C3%B8nsdal_stasjon_m%C3%A5lestasjon/detaljert_statistikk.html" text:style-name="Internet_20_link" text:visited-style-name="Visited_20_Internet_20_Link">Tabell</text:a></text:p>
      <text:p text:style-name="Text_20_body"><draw:a xlink:type="simple" xlink:href="http://www.yr.no/sted/Norge/Nordland/Saltdal/L%C3%B8nsdal_stasjon_m%C3%A5lestasjon/meteogram_med_observasjon.png"><draw:frame draw:style-name="media" draw:name="Lønsdal, 520moh Legend" text:anchor-type="as-char" draw:z-index="0" svg:width="23.8125cm" style:rel-width="100%"><draw:text-box><text:p text:style-name="legendcenter"><draw:frame draw:style-name="media" draw:name="Lønsdal, 520moh" text:anchor-type="as-char" draw:z-index="8" svg:width="23.8125cm" style:rel-width="100%" svg:height="23.8125cm" style:rel-height="scale"><draw:image xlink:href="http://www.yr.no/sted/Norge/Nordland/Saltdal/L%C3%B8nsdal_stasjon_m%C3%A5lestasjon/meteogram_med_observasjon.png" xlink:type="simple" xlink:show="embed" xlink:actuate="onLoad"/></draw:frame>Lønsdal, 520moh</text:p></draw:text-box></draw:frame></draw:a>
<draw:a xlink:type="simple" xlink:href="http://www.yr.no/stasjon/eklima/81775/graf/mnd.nob.png"><draw:frame draw:style-name="media" draw:name="Lønsdal, 520moh Legend" text:anchor-type="as-char" draw:z-index="0" svg:width="7.9375cm"><draw:text-box><text:p text:style-name="legendcenter"><draw:frame draw:style-name="media" draw:name="Lønsdal, 520moh" text:anchor-type="as-char" draw:z-index="9" svg:width="7.9375cm" svg:height="7.9375cm"><draw:image xlink:href="http://www.yr.no/stasjon/eklima/81775/graf/mnd.nob.png" xlink:type="simple" xlink:show="embed" xlink:actuate="onLoad"/></draw:frame>Lønsdal, 520moh</text:p></draw:text-box></draw:frame></draw:a>
<text:line-break/></text:p>
      <text:h text:style-name="Heading_20_3" text:outline-level="3"><text:bookmark-start text:name="__RefHeading___hjartasen_malestasjon_8"/><text:bookmark-start text:name="hjartasen_malestasjon"/>Hjartåsen målestasjon<text:bookmark-end text:name="__RefHeading___hjartasen_malestasjon_8"/><text:bookmark-end text:name="hjartasen_malestasjon"/></text:h>
      <text:p text:style-name="Text_20_body">Plassering:  251 moh, Mellom Saltfjellet og Mo i Rana.<text:line-break/>
Observerer: Timesverdier av både snødybde, nedbør, temperatur og vind. <text:a xlink:type="simple" xlink:href="http://www.yr.no/sted/Norge/Nordland/Rana/Hjart%C3%A5sen_m%C3%A5lestasjon/detaljert_statistikk.html" text:style-name="Internet_20_link" text:visited-style-name="Visited_20_Internet_20_Link">Tabell</text:a></text:p>
      <text:p text:style-name="Text_20_body"><draw:a xlink:type="simple" xlink:href="http://www.yr.no/sted/Norge/Nordland/Rana/Hjart%C3%A5sen_m%C3%A5lestasjon/meteogram_med_observasjon.png"><draw:frame draw:style-name="media" draw:name="Hjartåsen, 251moh Legend" text:anchor-type="as-char" draw:z-index="0" svg:width="23.8125cm" style:rel-width="100%"><draw:text-box><text:p text:style-name="legendcenter"><draw:frame draw:style-name="media" draw:name="Hjartåsen, 251moh" text:anchor-type="as-char" draw:z-index="10" svg:width="23.8125cm" style:rel-width="100%" svg:height="23.8125cm" style:rel-height="scale"><draw:image xlink:href="http://www.yr.no/sted/Norge/Nordland/Rana/Hjart%C3%A5sen_m%C3%A5lestasjon/meteogram_med_observasjon.png" xlink:type="simple" xlink:show="embed" xlink:actuate="onLoad"/></draw:frame>Hjartåsen, 251moh</text:p></draw:text-box></draw:frame></draw:a>
<draw:a xlink:type="simple" xlink:href="http://www.yr.no/stasjon/eklima/79764/graf/mnd.nob.png"><draw:frame draw:style-name="media" draw:name="Hjartåsen, 251moh Legend" text:anchor-type="as-char" draw:z-index="0" svg:width="7.9375cm"><draw:text-box><text:p text:style-name="legendcenter"><draw:frame draw:style-name="media" draw:name="Hjartåsen, 251moh" text:anchor-type="as-char" draw:z-index="11" svg:width="7.9375cm" svg:height="7.9375cm"><draw:image xlink:href="http://www.yr.no/stasjon/eklima/79764/graf/mnd.nob.png" xlink:type="simple" xlink:show="embed" xlink:actuate="onLoad"/></draw:frame>Hjartåsen, 251moh</text:p></draw:text-box></draw:frame></draw:a>
<text:line-break/></text:p>
      <text:h text:style-name="Heading_20_3" text:outline-level="3"><text:bookmark-start text:name="__RefHeading___skamdal_malestasjon_9"/><text:bookmark-start text:name="skamdal_malestasjon"/>Skamdal målestasjon<text:bookmark-end text:name="__RefHeading___skamdal_malestasjon_9"/><text:bookmark-end text:name="skamdal_malestasjon"/></text:h>
      <text:p text:style-name="Text_20_body">Plassering: 5 moh. I lavlandet, helt sør i regionen. <text:line-break/>
Observerer: Snødybde, nedbør, temperatur og vind. <text:a xlink:type="simple" xlink:href="http://www.yr.no/sted/Norge/Nordland/Rana/Skamdal_m%C3%A5lestasjon/detaljert_statistikk.html" text:style-name="Internet_20_link" text:visited-style-name="Visited_20_Internet_20_Link">Tabell</text:a></text:p>
      <text:p text:style-name="Text_20_body"><draw:a xlink:type="simple" xlink:href="http://www.yr.no/sted/Norge/Nordland/Rana/Skamdal_m%C3%A5lestasjon/meteogram_med_observasjon.png"><draw:frame draw:style-name="media" draw:name="Skamdal Legend" text:anchor-type="as-char" draw:z-index="0" svg:width="23.8125cm" style:rel-width="100%"><draw:text-box><text:p text:style-name="legendcenter"><draw:frame draw:style-name="media" draw:name="Skamdal" text:anchor-type="as-char" draw:z-index="12" svg:width="23.8125cm" style:rel-width="100%" svg:height="23.8125cm" style:rel-height="scale"><draw:image xlink:href="http://www.yr.no/sted/Norge/Nordland/Rana/Skamdal_m%C3%A5lestasjon/meteogram_med_observasjon.png" xlink:type="simple" xlink:show="embed" xlink:actuate="onLoad"/></draw:frame>Skamdal</text:p></draw:text-box></draw:frame></draw:a>
<draw:a xlink:type="simple" xlink:href="http://www.yr.no/stasjon/eklima/79220/graf/mnd.nob.png"><draw:frame draw:style-name="media" draw:name="Skamdal, 5moh Legend" text:anchor-type="as-char" draw:z-index="0" svg:width="7.9375cm"><draw:text-box><text:p text:style-name="legendcenter"><draw:frame draw:style-name="media" draw:name="Skamdal, 5moh" text:anchor-type="as-char" draw:z-index="13" svg:width="7.9375cm" svg:height="7.9375cm"><draw:image xlink:href="http://www.yr.no/stasjon/eklima/79220/graf/mnd.nob.png" xlink:type="simple" xlink:show="embed" xlink:actuate="onLoad"/></draw:frame>Skamdal, 5moh</text:p></draw:text-box></draw:frame></draw:a>
<text:line-break/></text:p>
      <text:h text:style-name="Heading_20_3" text:outline-level="3"><text:bookmark-start text:name="__RefHeading___kart_10"/><text:bookmark-start text:name="kart"/>Kart<text:bookmark-end text:name="__RefHeading___kart_10"/><text:bookmark-end text:name="kart"/></text:h>
      <text:p text:style-name="Text_20_body"><draw:frame draw:style-name="mediacenter" draw:name="14" text:anchor-type="paragraph" draw:z-index="14" svg:width="24.024166666667cm" style:rel-width="100%" svg:height="21.669375cm" style:rel-height="scale"><draw:image xlink:href="Pictures/cbc879a5882a49a55a1024dfadda401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varsling:svartisen</dc:title>
  </office:meta>
</office:document-meta>
</file>