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182b049a69b030b7997aee17a1e9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unndalen_trollheimen"/><text:bookmark-start text:name="__RefHeading___trollheimen_1"/><text:bookmark-start text:name="trollheimen"/>Trollheimen<text:bookmark-end text:name="__RefHeading___trollheimen_1"/><text:bookmark-end text:name="trollheimen"/></text:h>
      <text:p text:style-name="Text_20_body">Skoggrense: 6-800 moh <text:line-break/>
Høyeste fjell: 1985 moh (Storskrymten) <text:line-break/>
Observatør: Tor Olav Naalsund (92208505), evt. Geir Plassen (93410531), Eivind Juvik (98402323), Gunne Håland (99225115) <text:line-break/>
<text:line-break/>
NB: “Siste 30 døgn”-figuren tar ikke med nedbøren siste 24 timer. <text:line-break/></text:p>
      <text:h text:style-name="Heading_20_3" text:outline-level="3"><text:bookmark-start text:name="__RefHeading___storhornet_malestasjon_2"/><text:bookmark-start text:name="storhornet_malestasjon"/>Storhornet målestasjon<text:bookmark-end text:name="__RefHeading___storhornet_malestasjon_2"/><text:bookmark-end text:name="storhornet_malestasjon"/></text:h>
      <text:p text:style-name="Text_20_body">Plassering: 1550 moh,  litt vest for Oppdal <text:line-break/>
Observerer: Temperatur og vind. <text:a xlink:type="simple" xlink:href="http://www.yr.no/sted/Norge/S%C3%B8r-Tr%C3%B8ndelag/Oppdal/Storhornet_m%C3%A5lestasjon/detaljert_statistikk.html" text:style-name="Internet_20_link" text:visited-style-name="Visited_20_Internet_20_Link">Tabell</text:a>.</text:p>
      <text:p text:style-name="Text_20_body"><draw:a xlink:type="simple" xlink:href="http://www.yr.no/sted/Norge/S%C3%B8r-Tr%C3%B8ndelag/Oppdal/Storhornet_m%C3%A5lestasjon/meteogram_med_observasjon.png"><draw:frame draw:style-name="media" draw:name="Storhornet, 1550moh Legend" text:anchor-type="as-char" draw:z-index="0" svg:width="23.8125cm" style:rel-width="100%"><draw:text-box><text:p text:style-name="legendcenter"><draw:frame draw:style-name="media" draw:name="Storhornet, 1550moh" text:anchor-type="as-char" draw:z-index="0" svg:width="23.8125cm" style:rel-width="100%" svg:height="23.8125cm" style:rel-height="scale"><draw:image xlink:href="http://www.yr.no/sted/Norge/S%C3%B8r-Tr%C3%B8ndelag/Oppdal/Storhornet_m%C3%A5lestasjon/meteogram_med_observasjon.png" xlink:type="simple" xlink:show="embed" xlink:actuate="onLoad"/></draw:frame>Storhornet, 1550moh</text:p></draw:text-box></draw:frame></draw:a>
<draw:a xlink:type="simple" xlink:href="http://www.yr.no/stasjon/eklima/63630/graf/mnd.nob.png"><draw:frame draw:style-name="media" draw:name="Storhornet, 1550moh Legend" text:anchor-type="as-char" draw:z-index="0" svg:width="7.9375cm"><draw:text-box><text:p text:style-name="legendcenter"><draw:frame draw:style-name="media" draw:name="Storhornet, 1550moh" text:anchor-type="as-char" draw:z-index="1" svg:width="7.9375cm" svg:height="7.9375cm"><draw:image xlink:href="http://www.yr.no/stasjon/eklima/63630/graf/mnd.nob.png" xlink:type="simple" xlink:show="embed" xlink:actuate="onLoad"/></draw:frame>Storhornet, 1550moh</text:p></draw:text-box></draw:frame></draw:a>
<text:line-break/></text:p>
      <text:h text:style-name="Heading_20_3" text:outline-level="3"><text:bookmark-start text:name="__RefHeading___oppdal_malestasjon_3"/><text:bookmark-start text:name="oppdal_malestasjon"/>Oppdal målestasjon<text:bookmark-end text:name="__RefHeading___oppdal_malestasjon_3"/><text:bookmark-end text:name="oppdal_malestasjon"/></text:h>
      <text:p text:style-name="Text_20_body">Plassering: 618 moh, helt øst i regionen. <text:line-break/>
Observerer: Nedbør (time), temperatur og vind. <text:a xlink:type="simple" xlink:href="http://www.yr.no/sted/Norge/Sør-Trøndelag/Oppdal/Oppdal_m%C3%A5lestasjon/detaljert_statistikk.html" text:style-name="Internet_20_link" text:visited-style-name="Visited_20_Internet_20_Link">Tabell</text:a>.</text:p>
      <text:p text:style-name="Text_20_body"><draw:a xlink:type="simple" xlink:href="http://www.yr.no/sted/Norge/Sør-Trøndelag/Oppdal/Oppdal_m%c3%a5lestasjon/meteogram_med_observasjon.png"><draw:frame draw:style-name="media" draw:name="Oppdal, 618moh Legend" text:anchor-type="as-char" draw:z-index="0" svg:width="23.8125cm" style:rel-width="100%"><draw:text-box><text:p text:style-name="legendcenter"><draw:frame draw:style-name="media" draw:name="Oppdal, 618moh" text:anchor-type="as-char" draw:z-index="2" svg:width="23.8125cm" style:rel-width="100%" svg:height="23.8125cm" style:rel-height="scale"><draw:image xlink:href="http://www.yr.no/sted/Norge/Sør-Trøndelag/Oppdal/Oppdal_m%c3%a5lestasjon/meteogram_med_observasjon.png" xlink:type="simple" xlink:show="embed" xlink:actuate="onLoad"/></draw:frame>Oppdal, 618moh</text:p></draw:text-box></draw:frame></draw:a>
<draw:a xlink:type="simple" xlink:href="http://www.yr.no/stasjon/eklima/63705/graf/mnd.nob.png"><draw:frame draw:style-name="media" draw:name="Oppdal, 618moh Legend" text:anchor-type="as-char" draw:z-index="0" svg:width="7.9375cm"><draw:text-box><text:p text:style-name="legendcenter"><draw:frame draw:style-name="media" draw:name="Oppdal, 618moh" text:anchor-type="as-char" draw:z-index="3" svg:width="7.9375cm" svg:height="7.9375cm"><draw:image xlink:href="http://www.yr.no/stasjon/eklima/63705/graf/mnd.nob.png" xlink:type="simple" xlink:show="embed" xlink:actuate="onLoad"/></draw:frame>Oppdal, 618moh</text:p></draw:text-box></draw:frame></draw:a>
<text:line-break/></text:p>
      <text:h text:style-name="Heading_20_3" text:outline-level="3"><text:bookmark-start text:name="__RefHeading___tagdalen_malestasjon_4"/><text:bookmark-start text:name="tagdalen_malestasjon"/>Tågdalen målestasjon<text:bookmark-end text:name="__RefHeading___tagdalen_malestasjon_4"/><text:bookmark-end text:name="tagdalen_malestasjon"/></text:h>
      <text:p text:style-name="Text_20_body">Plassering: 450 moh,  nord i regionen. <text:line-break/>
Observerer: Nedbør (døgn), temperatur og vind. <text:a xlink:type="simple" xlink:href="http://www.yr.no/sted/Norge/Møre_og_Romsdal/Surnadal/Tågdalen_m%C3%A5lestasjon/detaljert_statistikk.html" text:style-name="Internet_20_link" text:visited-style-name="Visited_20_Internet_20_Link">Tabell</text:a>.</text:p>
      <text:p text:style-name="Text_20_body"><draw:a xlink:type="simple" xlink:href="http://www.yr.no/sted/Norge/Møre_og_Romsdal/Surnadal/Tågdalen_m%c3%a5lestasjon/meteogram_med_observasjon.png"><draw:frame draw:style-name="media" draw:name="Tågdalen, 450moh Legend" text:anchor-type="as-char" draw:z-index="0" svg:width="23.8125cm" style:rel-width="100%"><draw:text-box><text:p text:style-name="legendcenter"><draw:frame draw:style-name="media" draw:name="Tågdalen, 450moh" text:anchor-type="as-char" draw:z-index="4" svg:width="23.8125cm" style:rel-width="100%" svg:height="23.8125cm" style:rel-height="scale"><draw:image xlink:href="http://www.yr.no/sted/Norge/Møre_og_Romsdal/Surnadal/Tågdalen_m%c3%a5lestasjon/meteogram_med_observasjon.png" xlink:type="simple" xlink:show="embed" xlink:actuate="onLoad"/></draw:frame>Tågdalen, 450moh</text:p></draw:text-box></draw:frame></draw:a>
<draw:a xlink:type="simple" xlink:href="http://www.yr.no/stasjon/eklima/64870/graf/mnd.nob.png"><draw:frame draw:style-name="media" draw:name="Tågdalen, 450moh Legend" text:anchor-type="as-char" draw:z-index="0" svg:width="7.9375cm"><draw:text-box><text:p text:style-name="legendcenter"><draw:frame draw:style-name="media" draw:name="Tågdalen, 450moh" text:anchor-type="as-char" draw:z-index="5" svg:width="7.9375cm" svg:height="7.9375cm"><draw:image xlink:href="http://www.yr.no/stasjon/eklima/64870/graf/mnd.nob.png" xlink:type="simple" xlink:show="embed" xlink:actuate="onLoad"/></draw:frame>Tågdalen, 450moh</text:p></draw:text-box></draw:frame></draw:a>
<text:line-break/></text:p>
      <text:h text:style-name="Heading_20_3" text:outline-level="3"><text:bookmark-start text:name="__RefHeading___drivdalen_malestasjon_5"/><text:bookmark-start text:name="drivdalen_malestasjon"/>Drivdalen målestasjon<text:bookmark-end text:name="__RefHeading___drivdalen_malestasjon_5"/><text:bookmark-end text:name="drivdalen_malestasjon"/></text:h>
      <text:p text:style-name="Text_20_body">Plassering: 680 moh, sørøst i regionen. <text:line-break/>
Observerer: Nedbør, temperatur og vind. <text:a xlink:type="simple" xlink:href="http://www.yr.no/sted/Norge/S%C3%B8r-Tr%C3%B8ndelag/Oppdal/DRIVDALEN_m%C3%A5lestasjon/detaljert_statistikk.html" text:style-name="Internet_20_link" text:visited-style-name="Visited_20_Internet_20_Link">Tabell</text:a>.</text:p>
      <text:p text:style-name="Text_20_body"><draw:a xlink:type="simple" xlink:href="http://www.yr.no/sted/Norge/Sør-Trøndelag/Oppdal/DRIVDALEN_m%c3%a5lestasjon/meteogram_med_observasjon.png"><draw:frame draw:style-name="media" draw:name="Drivdalen, 680moh Legend" text:anchor-type="as-char" draw:z-index="0" svg:width="23.8125cm" style:rel-width="100%"><draw:text-box><text:p text:style-name="legendcenter"><draw:frame draw:style-name="media" draw:name="Drivdalen, 680moh" text:anchor-type="as-char" draw:z-index="6" svg:width="23.8125cm" style:rel-width="100%" svg:height="23.8125cm" style:rel-height="scale"><draw:image xlink:href="http://www.yr.no/sted/Norge/Sør-Trøndelag/Oppdal/DRIVDALEN_m%c3%a5lestasjon/meteogram_med_observasjon.png" xlink:type="simple" xlink:show="embed" xlink:actuate="onLoad"/></draw:frame>Drivdalen, 680moh</text:p></draw:text-box></draw:frame></draw:a>
<draw:a xlink:type="simple" xlink:href="http://www.yr.no/stasjon/eklima/63820/graf/mnd.nob.png"><draw:frame draw:style-name="media" draw:name="Drivdalen, 680moh Legend" text:anchor-type="as-char" draw:z-index="0" svg:width="7.9375cm"><draw:text-box><text:p text:style-name="legendcenter"><draw:frame draw:style-name="media" draw:name="Drivdalen, 680moh" text:anchor-type="as-char" draw:z-index="7" svg:width="7.9375cm" svg:height="7.9375cm"><draw:image xlink:href="http://www.yr.no/stasjon/eklima/63820/graf/mnd.nob.png" xlink:type="simple" xlink:show="embed" xlink:actuate="onLoad"/></draw:frame>Drivdalen, 680moh</text:p></draw:text-box></draw:frame></draw:a>
<text:line-break/></text:p>
      <text:h text:style-name="Heading_20_3" text:outline-level="3"><text:bookmark-start text:name="__RefHeading___innerdalen_malestasjon_6"/><text:bookmark-start text:name="innerdalen_malestasjon"/>Innerdalen målestasjon<text:bookmark-end text:name="__RefHeading___innerdalen_malestasjon_6"/><text:bookmark-end text:name="innerdalen_malestasjon"/></text:h>
      <text:p text:style-name="Text_20_body">Plassering: 405 moh, nordøst for Sunndalsøra. <text:line-break/>
Observerer: Nedbør (time), temperatur og snødybde. <text:a xlink:type="simple" xlink:href="http://www.yr.no/sted/Norge/M%C3%B8re_og_Romsdal/Sunndal/Innerdalen_m%C3%A5lestasjon/detaljert_statistikk.html" text:style-name="Internet_20_link" text:visited-style-name="Visited_20_Internet_20_Link">Tabell</text:a>.</text:p>
      <text:p text:style-name="Text_20_body"><draw:a xlink:type="simple" xlink:href="http://www.yr.no/sted/Norge/M%C3%B8re_og_Romsdal/Sunndal/Innerdalen_m%C3%A5lestasjon/meteogram_med_observasjon.png"><draw:frame draw:style-name="media" draw:name="Innerdalen, 405moh Legend" text:anchor-type="as-char" draw:z-index="0" svg:width="23.8125cm" style:rel-width="100%"><draw:text-box><text:p text:style-name="legendcenter"><draw:frame draw:style-name="media" draw:name="Innerdalen, 405moh" text:anchor-type="as-char" draw:z-index="8" svg:width="23.8125cm" style:rel-width="100%" svg:height="23.8125cm" style:rel-height="scale"><draw:image xlink:href="http://www.yr.no/sted/Norge/M%C3%B8re_og_Romsdal/Sunndal/Innerdalen_m%C3%A5lestasjon/meteogram_med_observasjon.png" xlink:type="simple" xlink:show="embed" xlink:actuate="onLoad"/></draw:frame>Innerdalen, 405moh</text:p></draw:text-box></draw:frame></draw:a>
<draw:a xlink:type="simple" xlink:href="http://www.yr.no/stasjon/eklima/64700/graf/mnd.nob.png"><draw:frame draw:style-name="media" draw:name="Innerdalen, 405moh Legend" text:anchor-type="as-char" draw:z-index="0" svg:width="7.9375cm"><draw:text-box><text:p text:style-name="legendcenter"><draw:frame draw:style-name="media" draw:name="Innerdalen, 405moh" text:anchor-type="as-char" draw:z-index="9" svg:width="7.9375cm" svg:height="7.9375cm"><draw:image xlink:href="http://www.yr.no/stasjon/eklima/64700/graf/mnd.nob.png" xlink:type="simple" xlink:show="embed" xlink:actuate="onLoad"/></draw:frame>Innerdalen, 405moh</text:p></draw:text-box></draw:frame></draw:a>
<text:line-break/></text:p>
      <text:h text:style-name="Heading_20_3" text:outline-level="3"><text:bookmark-start text:name="__RefHeading___sunndalsora_malestasjon_7"/><text:bookmark-start text:name="sunndalsora_malestasjon"/>Sunndalsøra målestasjon<text:bookmark-end text:name="__RefHeading___sunndalsora_malestasjon_7"/><text:bookmark-end text:name="sunndalsora_malestasjon"/></text:h>
      <text:p text:style-name="Text_20_body">Plassering: 6 moh, sørvest i regionen. <text:line-break/>
Observerer: Nedbør (døgn), temperatur og vind. <text:a xlink:type="simple" xlink:href="http://www.yr.no/sted/Norge/Møre_og_Romsdal/Sunndal/Sunndalsøra_m%C3%A5lestasjon/detaljert_statistikk.html" text:style-name="Internet_20_link" text:visited-style-name="Visited_20_Internet_20_Link">Tabell</text:a>.</text:p>
      <text:p text:style-name="Text_20_body"><draw:a xlink:type="simple" xlink:href="http://www.yr.no/sted/Norge/Møre_og_Romsdal/Sunndal/Sunndalsøra_m%c3%a5lestasjon/meteogram_med_observasjon.png"><draw:frame draw:style-name="media" draw:name="Sunndalsøra, 6 moh Legend" text:anchor-type="as-char" draw:z-index="0" svg:width="23.8125cm" style:rel-width="100%"><draw:text-box><text:p text:style-name="legendcenter"><draw:frame draw:style-name="media" draw:name="Sunndalsøra, 6 moh" text:anchor-type="as-char" draw:z-index="10" svg:width="23.8125cm" style:rel-width="100%" svg:height="23.8125cm" style:rel-height="scale"><draw:image xlink:href="http://www.yr.no/sted/Norge/Møre_og_Romsdal/Sunndal/Sunndalsøra_m%c3%a5lestasjon/meteogram_med_observasjon.png" xlink:type="simple" xlink:show="embed" xlink:actuate="onLoad"/></draw:frame>Sunndalsøra, 6 moh</text:p></draw:text-box></draw:frame></draw:a>
<draw:a xlink:type="simple" xlink:href="http://www.yr.no/stasjon/eklima/63420/graf/mnd.nob.png"><draw:frame draw:style-name="media" draw:name="Sunndalsøra, 6 moh Legend" text:anchor-type="as-char" draw:z-index="0" svg:width="7.9375cm"><draw:text-box><text:p text:style-name="legendcenter"><draw:frame draw:style-name="media" draw:name="Sunndalsøra, 6 moh" text:anchor-type="as-char" draw:z-index="11" svg:width="7.9375cm" svg:height="7.9375cm"><draw:image xlink:href="http://www.yr.no/stasjon/eklima/63420/graf/mnd.nob.png" xlink:type="simple" xlink:show="embed" xlink:actuate="onLoad"/></draw:frame>Sunndalsøra, 6 moh</text:p></draw:text-box></draw:frame></draw:a>
<text:line-break/></text:p>
      <text:h text:style-name="Heading_20_3" text:outline-level="3"><text:bookmark-start text:name="__RefHeading___snoheim_malestasjon_8"/><text:bookmark-start text:name="snoheim_malestasjon"/>Snøheim målestasjon<text:bookmark-end text:name="__RefHeading___snoheim_malestasjon_8"/><text:bookmark-end text:name="snoheim_malestasjon"/></text:h>
      <text:p text:style-name="Text_20_body">Plassering: 1475 moh. Langt sør i regionen. <text:line-break/>
Observerer: Temperatur, snødybde og vind. <text:a xlink:type="simple" xlink:href="http://www.yr.no/sted/Norge/Oppland/Dovre/SN%C3%98HEIM_m%C3%A5lestasjon/detaljert_statistikk.html" text:style-name="Internet_20_link" text:visited-style-name="Visited_20_Internet_20_Link">Tabell</text:a>.</text:p>
      <text:p text:style-name="Text_20_body"><draw:a xlink:type="simple" xlink:href="http://www.yr.no/sted/Norge/Oppland/Dovre/SN%C3%98HEIM_m%C3%A5lestasjon/meteogram_med_observasjon.png"><draw:frame draw:style-name="media" draw:name="Snøheim, 1475moh Legend" text:anchor-type="as-char" draw:z-index="0" svg:width="23.8125cm" style:rel-width="100%"><draw:text-box><text:p text:style-name="legendcenter"><draw:frame draw:style-name="media" draw:name="Snøheim, 1475moh" text:anchor-type="as-char" draw:z-index="12" svg:width="23.8125cm" style:rel-width="100%" svg:height="23.8125cm" style:rel-height="scale"><draw:image xlink:href="http://www.yr.no/sted/Norge/Oppland/Dovre/SN%C3%98HEIM_m%C3%A5lestasjon/meteogram_med_observasjon.png" xlink:type="simple" xlink:show="embed" xlink:actuate="onLoad"/></draw:frame>Snøheim, 1475moh</text:p></draw:text-box></draw:frame></draw:a>
<draw:a xlink:type="simple" xlink:href="http://www.yr.no/stasjon/eklima/9380/graf/mnd.nob.png"><draw:frame draw:style-name="media" draw:name="Snøheim, 1475moh Legend" text:anchor-type="as-char" draw:z-index="0" svg:width="7.9375cm"><draw:text-box><text:p text:style-name="legendcenter"><draw:frame draw:style-name="media" draw:name="Snøheim, 1475moh" text:anchor-type="as-char" draw:z-index="13" svg:width="7.9375cm" svg:height="7.9375cm"><draw:image xlink:href="http://www.yr.no/stasjon/eklima/9380/graf/mnd.nob.png" xlink:type="simple" xlink:show="embed" xlink:actuate="onLoad"/></draw:frame>Snøheim, 1475moh</text:p></draw:text-box></draw:frame></draw:a>
<text:line-break/></text:p>
      <text:h text:style-name="Heading_20_3" text:outline-level="3"><text:bookmark-start text:name="__RefHeading___hjerkinn_malestasjon_9"/><text:bookmark-start text:name="hjerkinn_malestasjon"/>Hjerkinn målestasjon<text:bookmark-end text:name="__RefHeading___hjerkinn_malestasjon_9"/><text:bookmark-end text:name="hjerkinn_malestasjon"/></text:h>
      <text:p text:style-name="Text_20_body">Plassering: 1012 moh. Like utenfor regionsgrensa, sørøst for regionen. <text:line-break/>
Observerer: Nedbør, temperatur, snødybde og vind. <text:a xlink:type="simple" xlink:href="http://www.yr.no/sted/Norge/Oppland/Dovre/Hjerkinn_m%C3%A5lestasjon/detaljert_statistikk.html" text:style-name="Internet_20_link" text:visited-style-name="Visited_20_Internet_20_Link">Tabell</text:a>.</text:p>
      <text:p text:style-name="Text_20_body"><draw:a xlink:type="simple" xlink:href="http://www.yr.no/sted/Norge/Oppland/Dovre/Hjerkinn_m%C3%A5lestasjon/meteogram_med_observasjon.png"><draw:frame draw:style-name="media" draw:name="Hjerkinn, 1012moh Legend" text:anchor-type="as-char" draw:z-index="0" svg:width="23.8125cm" style:rel-width="100%"><draw:text-box><text:p text:style-name="legendcenter"><draw:frame draw:style-name="media" draw:name="Hjerkinn, 1012moh" text:anchor-type="as-char" draw:z-index="14" svg:width="23.8125cm" style:rel-width="100%" svg:height="23.8125cm" style:rel-height="scale"><draw:image xlink:href="http://www.yr.no/sted/Norge/Oppland/Dovre/Hjerkinn_m%C3%A5lestasjon/meteogram_med_observasjon.png" xlink:type="simple" xlink:show="embed" xlink:actuate="onLoad"/></draw:frame>Hjerkinn, 1012moh</text:p></draw:text-box></draw:frame></draw:a>
<draw:a xlink:type="simple" xlink:href="http://www.yr.no/stasjon/eklima/9310/graf/mnd.nob.png"><draw:frame draw:style-name="media" draw:name="Hjerkinn, 1012moh Legend" text:anchor-type="as-char" draw:z-index="0" svg:width="7.9375cm"><draw:text-box><text:p text:style-name="legendcenter"><draw:frame draw:style-name="media" draw:name="Hjerkinn, 1012moh" text:anchor-type="as-char" draw:z-index="15" svg:width="7.9375cm" svg:height="7.9375cm"><draw:image xlink:href="http://www.yr.no/stasjon/eklima/9310/graf/mnd.nob.png" xlink:type="simple" xlink:show="embed" xlink:actuate="onLoad"/></draw:frame>Hjerkinn, 1012moh</text:p></draw:text-box></draw:frame></draw:a>
<text:line-break/></text:p>
      <text:h text:style-name="Heading_20_3" text:outline-level="3"><text:bookmark-start text:name="__RefHeading___andre_malestasjoner_10"/><text:bookmark-start text:name="andre_malestasjoner"/>Andre målestasjoner<text:bookmark-end text:name="__RefHeading___andre_malestasjoner_10"/><text:bookmark-end text:name="andre_malestasjoner"/></text:h>
      <text:h text:style-name="Heading_20_3" text:outline-level="3"><text:bookmark-start text:name="__RefHeading___kart_11"/><text:bookmark-start text:name="kart"/>Kart<text:bookmark-end text:name="__RefHeading___kart_11"/><text:bookmark-end text:name="kart"/></text:h>
      <text:p text:style-name="Text_20_body"><draw:frame draw:style-name="mediacenter" draw:name="16" text:anchor-type="paragraph" draw:z-index="16" svg:width="21.166666666667cm" style:rel-width="100%" svg:height="21.286761229314cm" style:rel-height="scale"><draw:image xlink:href="Pictures/d2182b049a69b030b7997aee17a1e97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unndalen_trollheimen</dc:title>
  </office:meta>
</office:document-meta>
</file>