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481abe22b0ab774226bde9573a5a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alten"/><text:bookmark-start text:name="__RefHeading___salten_1"/><text:bookmark-start text:name="salten"/>Salten<text:bookmark-end text:name="__RefHeading___salten_1"/><text:bookmark-end text:name="salten"/></text:h>
      <text:p text:style-name="Text_20_body">Skoggrense: ca 5-600 moh <text:line-break/>
Høyeste fjell: Ørfjellet, 1751 moh ? <text:line-break/>
NB: “Siste 30 døgn”-figuren tar ikke med nedbøren siste 24 timer. <text:line-break/>
<text:line-break/></text:p>
      <text:h text:style-name="Heading_20_3" text:outline-level="3"><text:bookmark-start text:name="__RefHeading___bodo_lufthavn_malestasjon_2"/><text:bookmark-start text:name="bodo_lufthavn_malestasjon"/>Bodø lufthavn målestasjon<text:bookmark-end text:name="__RefHeading___bodo_lufthavn_malestasjon_2"/><text:bookmark-end text:name="bodo_lufthavn_malestasjon"/></text:h>
      <text:p text:style-name="Text_20_body">Plassering:  11 moh. <text:line-break/>
Observerer: Nedbør, temperatur, snødybde og vind. <text:a xlink:type="simple" xlink:href="http://www.yr.no/sted/Norge/Nordland/Bod%C3%B8/Bod%C3%B8_lufthavn_m%C3%A5lestasjon/detaljert_statistikk.html.html" text:style-name="Internet_20_link" text:visited-style-name="Visited_20_Internet_20_Link">Tabell</text:a></text:p>
      <text:p text:style-name="Text_20_body"><draw:a xlink:type="simple" xlink:href="http://www.yr.no/sted/Norge/Nordland/Bod%C3%B8/Bod%C3%B8_lufthavn_m%C3%A5lestasjon/meteogram_med_observasjon.png"><draw:frame draw:style-name="media" draw:name="Bodø, 11moh Legend" text:anchor-type="as-char" draw:z-index="0" svg:width="23.8125cm" style:rel-width="100%"><draw:text-box><text:p text:style-name="legendcenter"><draw:frame draw:style-name="media" draw:name="Bodø, 11moh" text:anchor-type="as-char" draw:z-index="0" svg:width="23.8125cm" style:rel-width="100%" svg:height="23.8125cm" style:rel-height="scale"><draw:image xlink:href="http://www.yr.no/sted/Norge/Nordland/Bod%C3%B8/Bod%C3%B8_lufthavn_m%C3%A5lestasjon/meteogram_med_observasjon.png" xlink:type="simple" xlink:show="embed" xlink:actuate="onLoad"/></draw:frame>Bodø, 11moh</text:p></draw:text-box></draw:frame></draw:a>
<draw:a xlink:type="simple" xlink:href="http://www.yr.no/stasjon/eklima/82290/graf/mnd.nob.png"><draw:frame draw:style-name="media" draw:name="Bodø, 11moh Legend" text:anchor-type="as-char" draw:z-index="0" svg:width="7.9375cm"><draw:text-box><text:p text:style-name="legendcenter"><draw:frame draw:style-name="media" draw:name="Bodø, 11moh" text:anchor-type="as-char" draw:z-index="1" svg:width="7.9375cm" svg:height="7.9375cm"><draw:image xlink:href="http://www.yr.no/stasjon/eklima/82290/graf/mnd.nob.png" xlink:type="simple" xlink:show="embed" xlink:actuate="onLoad"/></draw:frame>Bodø, 11moh</text:p></draw:text-box></draw:frame></draw:a>
<text:line-break/></text:p>
      <text:h text:style-name="Heading_20_3" text:outline-level="3"><text:bookmark-start text:name="__RefHeading___valnesfjord_malestasjon_3"/><text:bookmark-start text:name="valnesfjord_malestasjon"/>Valnesfjord målestasjon<text:bookmark-end text:name="__RefHeading___valnesfjord_malestasjon_3"/><text:bookmark-end text:name="valnesfjord_malestasjon"/></text:h>
      <text:p text:style-name="Text_20_body">Plassering:  20 moh. <text:line-break/>
Observerer: Nedbør (time) og temperatur. <text:a xlink:type="simple" xlink:href="http://www.yr.no/sted/Norge/Nordland/Fauske/Valnesfjord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Fauske/Valnesfjord_m%C3%A5lestasjon/meteogram_med_observasjon.png"><draw:frame draw:style-name="media" draw:name="Valnesfjord, 20moh Legend" text:anchor-type="as-char" draw:z-index="0" svg:width="23.8125cm" style:rel-width="100%"><draw:text-box><text:p text:style-name="legendcenter"><draw:frame draw:style-name="media" draw:name="Valnesfjord, 20moh" text:anchor-type="as-char" draw:z-index="2" svg:width="23.8125cm" style:rel-width="100%" svg:height="23.8125cm" style:rel-height="scale"><draw:image xlink:href="http://www.yr.no/sted/Norge/Nordland/Fauske/Valnesfjord_m%C3%A5lestasjon/meteogram_med_observasjon.png" xlink:type="simple" xlink:show="embed" xlink:actuate="onLoad"/></draw:frame>Valnesfjord, 20moh</text:p></draw:text-box></draw:frame></draw:a>
<draw:a xlink:type="simple" xlink:href="http://www.yr.no/stasjon/eklima/82110/graf/mnd.nob.png"><draw:frame draw:style-name="media" draw:name="Valnesfjord, 20moh Legend" text:anchor-type="as-char" draw:z-index="0" svg:width="7.9375cm"><draw:text-box><text:p text:style-name="legendcenter"><draw:frame draw:style-name="media" draw:name="Valnesfjord, 20moh" text:anchor-type="as-char" draw:z-index="3" svg:width="7.9375cm" svg:height="7.9375cm"><draw:image xlink:href="http://www.yr.no/stasjon/eklima/82110/graf/mnd.nob.png" xlink:type="simple" xlink:show="embed" xlink:actuate="onLoad"/></draw:frame>Valnesfjord, 20moh</text:p></draw:text-box></draw:frame></draw:a>
<text:line-break/></text:p>
      <text:h text:style-name="Heading_20_3" text:outline-level="3"><text:bookmark-start text:name="__RefHeading___setsa_malestasjon_4"/><text:bookmark-start text:name="setsa_malestasjon"/>Setså målestasjon<text:bookmark-end text:name="__RefHeading___setsa_malestasjon_4"/><text:bookmark-end text:name="setsa_malestasjon"/></text:h>
      <text:p text:style-name="Text_20_body">Plassering:  7 moh. Ca midt i regionen, innerst i fjorden.<text:line-break/>
Observerer: Nedbør, temperatur og snødybde. <text:a xlink:type="simple" xlink:href="http://www.yr.no/sted/Norge/Nordland/Saltdal/Sets%C3%A5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altdal/Sets%C3%A5_m%C3%A5lestasjon/meteogram_med_observasjon.png"><draw:frame draw:style-name="media" draw:name="Setså, 7moh Legend" text:anchor-type="as-char" draw:z-index="0" svg:width="23.8125cm" style:rel-width="100%"><draw:text-box><text:p text:style-name="legendcenter"><draw:frame draw:style-name="media" draw:name="Setså, 7moh" text:anchor-type="as-char" draw:z-index="4" svg:width="23.8125cm" style:rel-width="100%" svg:height="23.8125cm" style:rel-height="scale"><draw:image xlink:href="http://www.yr.no/sted/Norge/Nordland/Saltdal/Sets%C3%A5_m%C3%A5lestasjon/meteogram_med_observasjon.png" xlink:type="simple" xlink:show="embed" xlink:actuate="onLoad"/></draw:frame>Setså, 7moh</text:p></draw:text-box></draw:frame></draw:a>
<draw:a xlink:type="simple" xlink:href="http://www.yr.no/stasjon/eklima/82000/graf/mnd.nob.png"><draw:frame draw:style-name="media" draw:name="Setså, 7moh Legend" text:anchor-type="as-char" draw:z-index="0" svg:width="7.9375cm"><draw:text-box><text:p text:style-name="legendcenter"><draw:frame draw:style-name="media" draw:name="Setså, 7moh" text:anchor-type="as-char" draw:z-index="5" svg:width="7.9375cm" svg:height="7.9375cm"><draw:image xlink:href="http://www.yr.no/stasjon/eklima/82000/graf/mnd.nob.png" xlink:type="simple" xlink:show="embed" xlink:actuate="onLoad"/></draw:frame>Setså, 7moh</text:p></draw:text-box></draw:frame></draw:a>
<text:line-break/></text:p>
      <text:h text:style-name="Heading_20_3" text:outline-level="3"><text:bookmark-start text:name="__RefHeading___saltdal_nordnes_malestasjon_5"/><text:bookmark-start text:name="saltdal_nordnes_malestasjon"/>Saltdal (Nordnes) målestasjon<text:bookmark-end text:name="__RefHeading___saltdal_nordnes_malestasjon_5"/><text:bookmark-end text:name="saltdal_nordnes_malestasjon"/></text:h>
      <text:p text:style-name="Text_20_body">Plassering:  39 moh. <text:line-break/>
Observerer: Nedbør (time), snødybde og temperatur. <text:a xlink:type="simple" xlink:href="http://www.yr.no/sted/Norge/Nordland/Saltdal/Saltdal_(Nordnes)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altdal/Saltdal_(Nordnes)_m%C3%A5lestasjon/meteogram_med_observasjon.png"><draw:frame draw:style-name="media" draw:name="Saltdal, 39moh Legend" text:anchor-type="as-char" draw:z-index="0" svg:width="23.8125cm" style:rel-width="100%"><draw:text-box><text:p text:style-name="legendcenter"><draw:frame draw:style-name="media" draw:name="Saltdal, 39moh" text:anchor-type="as-char" draw:z-index="6" svg:width="23.8125cm" style:rel-width="100%" svg:height="23.8125cm" style:rel-height="scale"><draw:image xlink:href="http://www.yr.no/sted/Norge/Nordland/Saltdal/Saltdal_(Nordnes)_m%C3%A5lestasjon/meteogram_med_observasjon.png" xlink:type="simple" xlink:show="embed" xlink:actuate="onLoad"/></draw:frame>Saltdal, 39moh</text:p></draw:text-box></draw:frame></draw:a>
<draw:a xlink:type="simple" xlink:href="http://www.yr.no/stasjon/eklima/81650/graf/mnd.nob.png"><draw:frame draw:style-name="media" draw:name="Saltdal, 39moh Legend" text:anchor-type="as-char" draw:z-index="0" svg:width="7.9375cm"><draw:text-box><text:p text:style-name="legendcenter"><draw:frame draw:style-name="media" draw:name="Saltdal, 39moh" text:anchor-type="as-char" draw:z-index="7" svg:width="7.9375cm" svg:height="7.9375cm"><draw:image xlink:href="http://www.yr.no/stasjon/eklima/81650/graf/mnd.nob.png" xlink:type="simple" xlink:show="embed" xlink:actuate="onLoad"/></draw:frame>Saltdal, 39moh</text:p></draw:text-box></draw:frame></draw:a>
<text:line-break/></text:p>
      <text:h text:style-name="Heading_20_3" text:outline-level="3"><text:bookmark-start text:name="__RefHeading___lonsdal_malestasjon_6"/><text:bookmark-start text:name="lonsdal_malestasjon"/>Lønsdal målestasjon<text:bookmark-end text:name="__RefHeading___lonsdal_malestasjon_6"/><text:bookmark-end text:name="lonsdal_malestasjon"/></text:h>
      <text:p text:style-name="Text_20_body">Plassering: 520 moh. på grensa til Svartisen, helt sørøst i regionen, på veien opp til Saltfjellet.<text:line-break/>
Observerer: Nedbør, temperatur, snødybde og vind. <text:a xlink:type="simple" xlink:href="http://www.yr.no/sted/Norge/Nordland/Saltdal/L%C3%B8nsdal_stasjo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altdal/L%C3%B8nsdal_stasjon_m%C3%A5lestasjon/meteogram_med_observasjon.png"><draw:frame draw:style-name="media" draw:name="Lønsdal, 520moh Legend" text:anchor-type="as-char" draw:z-index="0" svg:width="23.8125cm" style:rel-width="100%"><draw:text-box><text:p text:style-name="legendcenter"><draw:frame draw:style-name="media" draw:name="Lønsdal, 520moh" text:anchor-type="as-char" draw:z-index="8" svg:width="23.8125cm" style:rel-width="100%" svg:height="23.8125cm" style:rel-height="scale"><draw:image xlink:href="http://www.yr.no/sted/Norge/Nordland/Saltdal/L%C3%B8nsdal_stasjon_m%C3%A5lestasjon/meteogram_med_observasjon.png" xlink:type="simple" xlink:show="embed" xlink:actuate="onLoad"/></draw:frame>Lønsdal, 520moh</text:p></draw:text-box></draw:frame></draw:a>
<draw:a xlink:type="simple" xlink:href="http://www.yr.no/stasjon/eklima/81775/graf/mnd.nob.png"><draw:frame draw:style-name="media" draw:name="Lønsdal, 520moh Legend" text:anchor-type="as-char" draw:z-index="0" svg:width="7.9375cm"><draw:text-box><text:p text:style-name="legendcenter"><draw:frame draw:style-name="media" draw:name="Lønsdal, 520moh" text:anchor-type="as-char" draw:z-index="9" svg:width="7.9375cm" svg:height="7.9375cm"><draw:image xlink:href="http://www.yr.no/stasjon/eklima/81775/graf/mnd.nob.png" xlink:type="simple" xlink:show="embed" xlink:actuate="onLoad"/></draw:frame>Lønsdal, 520moh</text:p></draw:text-box></draw:frame></draw:a>
<text:line-break/></text:p>
      <text:h text:style-name="Heading_20_3" text:outline-level="3"><text:bookmark-start text:name="__RefHeading___andre_malestasjoner_7"/><text:bookmark-start text:name="andre_malestasjoner"/>Andre målestasjoner<text:bookmark-end text:name="__RefHeading___andre_malestasjoner_7"/><text:bookmark-end text:name="andre_malestasjoner"/></text:h>
      <text:h text:style-name="Heading_20_3" text:outline-level="3"><text:bookmark-start text:name="__RefHeading___kart_8"/><text:bookmark-start text:name="kart"/>Kart<text:bookmark-end text:name="__RefHeading___kart_8"/><text:bookmark-end text:name="kart"/></text:h>
      <text:p text:style-name="Text_20_body"><draw:frame draw:style-name="mediacenter" draw:name="10" text:anchor-type="paragraph" draw:z-index="10" svg:width="16.959791666667cm" svg:height="21.828125cm"><draw:image xlink:href="Pictures/a1481abe22b0ab774226bde9573a5a5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alten</dc:title>
  </office:meta>
</office:document-meta>
</file>