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2d76173765afb03ea580c62327db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loppa_alta"/><text:bookmark-start text:name="__RefHeading___vest-finnmark_1"/><text:bookmark-start text:name="vest-finnmark"/>Vest-Finnmark<text:bookmark-end text:name="__RefHeading___vest-finnmark_1"/><text:bookmark-end text:name="vest-finnmark"/></text:h>
      <text:h text:style-name="Heading_20_3" text:outline-level="3"><text:bookmark-start text:name="__RefHeading___geografi_2"/><text:bookmark-start text:name="geografi"/>Geografi<text:bookmark-end text:name="__RefHeading___geografi_2"/><text:bookmark-end text:name="geografi"/></text:h>
      <text:p text:style-name="Text_20_body">Skoggrense: Ytre strøk: 0-200 moh, Indre strøk: 2-400 moh <text:line-break/>
Løsneområder: Relativt jevnt fordelt i alle høyder og alle eksponeringer i hele regionen. Skogen er stedvis glissen og har mange løsneområder under 200 moh. der skred kan nå vei. <text:line-break/>
Fjellhøyde: Omkring 1000 moh på Øksfjordhalvøya, Stjernøya, Seiland og vest for Altafjorden. Resten av regionen opp til omkring 600 moh. <text:line-break/>
Høyeste fjell: 1204 moh (Øksfjordjøkulen) <text:line-break/></text:p>
      <text:h text:style-name="Heading_20_3" text:outline-level="3"><text:bookmark-start text:name="__RefHeading___lokalt_vaer_3"/><text:bookmark-start text:name="lokalt_vaer"/>Lokalt vær<text:bookmark-end text:name="__RefHeading___lokalt_vaer_3"/><text:bookmark-end text:name="lokalt_vaer"/></text:h>
      <text:p text:style-name="Text_20_body">Store lokale forskjeller i været i denne regionen. Les mer om dette <text:a xlink:type="simple" xlink:href="https://wiki.met.no/snoskred/lokalt_vaer/vest-finnmark" text:style-name="Internet_20_link" text:visited-style-name="Visited_20_Internet_20_Link">her</text:a></text:p>
      <text:h text:style-name="Heading_20_3" text:outline-level="3"><text:bookmark-start text:name="__RefHeading___vaerstasjoner_4"/><text:bookmark-start text:name="vaerstasjoner"/>Værstasjoner<text:bookmark-end text:name="__RefHeading___vaerstasjoner_4"/><text:bookmark-end text:name="vaerstasjoner"/></text:h>
      <text:p text:style-name="Text_20_body">Vind i fjellet: Sluskfjellet, Deallja og Sennalandet(SVV) <text:line-break/>
Nedbør: Kun i lavlandet. Alta, Hammerfest og Nuvsvåg har timesnedbør <text:line-break/>
<text:line-break/>
<text:line-break/></text:p>
      <text:h text:style-name="Heading_20_4" text:outline-level="4"><text:bookmark-start text:name="__RefHeading___oksfjord_deallja_malestasjon_5"/><text:bookmark-start text:name="oksfjord_deallja_malestasjon"/>Øksfjord (Dealljá) målestasjon<text:bookmark-end text:name="__RefHeading___oksfjord_deallja_malestasjon_5"/><text:bookmark-end text:name="oksfjord_deallja_malestasjon"/></text:h>
      <text:p text:style-name="Text_20_body">Plassering:  560 moh. Ca midt i regionen.<text:line-break/>
Observerer: Temperatur, snødybde og vind. <text:a xlink:type="simple" xlink:href="https://www.yr.no/nb/historikk/graf/5-92860/Norge/Troms%20og%20Finnmark/Loppa/Deallj%C3%A1?q=siste-30-dager" text:style-name="Internet_20_link" text:visited-style-name="Visited_20_Internet_20_Link">Siste 30 dager</text:a></text:p>
      <text:p text:style-name="Text_20_body"><draw:a xlink:type="simple" xlink:href="http://www.yr.no/sted/Norge/Finnmark/Loppa/%C3%98ksfjord_(Deallj%C3%A1)_m%C3%A5lestasjon/meteogram.png"><draw:frame draw:style-name="media" draw:name="Øksfjord (Deallja), 560moh Legend" text:anchor-type="as-char" draw:z-index="0" svg:width="23.8125cm" style:rel-width="100%"><draw:text-box><text:p text:style-name="legendcenter"><draw:frame draw:style-name="media" draw:name="Øksfjord (Deallja), 560moh" text:anchor-type="as-char" draw:z-index="0" svg:width="23.8125cm" style:rel-width="100%" svg:height="23.8125cm" style:rel-height="scale"><draw:image xlink:href="http://www.yr.no/sted/Norge/Finnmark/Loppa/%C3%98ksfjord_(Deallj%C3%A1)_m%C3%A5lestasjon/meteogram.png" xlink:type="simple" xlink:show="embed" xlink:actuate="onLoad"/></draw:frame>Øksfjord (Deallja), 560moh</text:p></draw:text-box></draw:frame></draw:a>
<text:line-break/></text:p>
      <text:h text:style-name="Heading_20_4" text:outline-level="4"><text:bookmark-start text:name="__RefHeading___nuvsvag_malestasjon_6"/><text:bookmark-start text:name="nuvsvag_malestasjon"/>Nuvsvåg målestasjon<text:bookmark-end text:name="__RefHeading___nuvsvag_malestasjon_6"/><text:bookmark-end text:name="nuvsvag_malestasjon"/></text:h>
      <text:p text:style-name="Text_20_body">Plassering:  27 moh. Nord i regionen, ytre strøk.<text:line-break/>
Observerer: Nedbør (time), snødybde og temperatur. <text:a xlink:type="simple" xlink:href="https://www.yr.no/nb/historikk/graf/5-92650/Norge/Troms%20og%20Finnmark/Loppa/Nuvsv%C3%A5g?q=siste-30-dager" text:style-name="Internet_20_link" text:visited-style-name="Visited_20_Internet_20_Link">Siste 30 dager</text:a></text:p>
      <text:p text:style-name="Text_20_body"><draw:a xlink:type="simple" xlink:href="http://www.yr.no/sted/Norge/Finnmark/Loppa/Nuvsv%C3%A5g_m%C3%A5lestasjon/meteogram.png"><draw:frame draw:style-name="media" draw:name="Nuvsvåg, 27moh Legend" text:anchor-type="as-char" draw:z-index="0" svg:width="23.8125cm" style:rel-width="100%"><draw:text-box><text:p text:style-name="legendcenter"><draw:frame draw:style-name="media" draw:name="Nuvsvåg, 27moh" text:anchor-type="as-char" draw:z-index="1" svg:width="23.8125cm" style:rel-width="100%" svg:height="23.8125cm" style:rel-height="scale"><draw:image xlink:href="http://www.yr.no/sted/Norge/Finnmark/Loppa/Nuvsv%C3%A5g_m%C3%A5lestasjon/meteogram.png" xlink:type="simple" xlink:show="embed" xlink:actuate="onLoad"/></draw:frame>Nuvsvåg, 27moh</text:p></draw:text-box></draw:frame></draw:a>
<text:line-break/></text:p>
      <text:h text:style-name="Heading_20_4" text:outline-level="4"><text:bookmark-start text:name="__RefHeading___alta_lufthavn_malestasjon_7"/><text:bookmark-start text:name="alta_lufthavn_malestasjon"/>Alta lufthavn målestasjon<text:bookmark-end text:name="__RefHeading___alta_lufthavn_malestasjon_7"/><text:bookmark-end text:name="alta_lufthavn_malestasjon"/></text:h>
      <text:p text:style-name="Text_20_body">Plassering:  3 moh. Ikke representativ for fjellvær.<text:line-break/>
Observerer: Nedbør (time), temperatur og vind. <text:a xlink:type="simple" xlink:href="https://www.yr.no/nb/historikk/graf/5-93140/Norge/Troms%20og%20Finnmark/Alta/Alta%20LH?q=siste-30-dager" text:style-name="Internet_20_link" text:visited-style-name="Visited_20_Internet_20_Link">Siste 30 dager</text:a></text:p>
      <text:p text:style-name="Text_20_body"><draw:a xlink:type="simple" xlink:href="http://www.yr.no/sted/Norge/Finnmark/Alta/Alta_lufthavn_målestasjon/meteogram.png"><draw:frame draw:style-name="media" draw:name="Alta, 3moh Legend" text:anchor-type="as-char" draw:z-index="0" svg:width="23.8125cm" style:rel-width="100%"><draw:text-box><text:p text:style-name="legendcenter"><draw:frame draw:style-name="media" draw:name="Alta, 3moh" text:anchor-type="as-char" draw:z-index="2" svg:width="23.8125cm" style:rel-width="100%" svg:height="23.8125cm" style:rel-height="scale"><draw:image xlink:href="http://www.yr.no/sted/Norge/Finnmark/Alta/Alta_lufthavn_målestasjon/meteogram.png" xlink:type="simple" xlink:show="embed" xlink:actuate="onLoad"/></draw:frame>Alta, 3moh</text:p></draw:text-box></draw:frame></draw:a>
<text:line-break/></text:p>
      <text:h text:style-name="Heading_20_4" text:outline-level="4"><text:bookmark-start text:name="__RefHeading___hammerfest_lufthavn_malestasjon_8"/><text:bookmark-start text:name="hammerfest_lufthavn_malestasjon"/>Hammerfest lufthavn målestasjon<text:bookmark-end text:name="__RefHeading___hammerfest_lufthavn_malestasjon_8"/><text:bookmark-end text:name="hammerfest_lufthavn_malestasjon"/></text:h>
      <text:p text:style-name="Text_20_body">Plassering:  81 moh. Nedbør er representativ for Kvaløya. Vind påvirkes av terrenget rundt.<text:line-break/>
Observerer: Nedbør (time), temperatur og vind. <text:a xlink:type="simple" xlink:href="https://www.yr.no/nb/historikk/graf/1-549118/Norge/Troms%20og%20Finnmark/Hammerfest/Hammerfest%20lufthavn?q=siste-30-dager" text:style-name="Internet_20_link" text:visited-style-name="Visited_20_Internet_20_Link">Siste 30 dager</text:a></text:p>
      <text:p text:style-name="Text_20_body"><draw:a xlink:type="simple" xlink:href="http://www.yr.no/sted/Norge/Finnmark/Hammerfest/Hammerfest_m%C3%A5lestasjon/meteogram.png"><draw:frame draw:style-name="media" draw:name="Hammerfest, 81moh Legend" text:anchor-type="as-char" draw:z-index="0" svg:width="23.8125cm" style:rel-width="100%"><draw:text-box><text:p text:style-name="legendcenter"><draw:frame draw:style-name="media" draw:name="Hammerfest, 81moh" text:anchor-type="as-char" draw:z-index="3" svg:width="23.8125cm" style:rel-width="100%" svg:height="23.8125cm" style:rel-height="scale"><draw:image xlink:href="http://www.yr.no/sted/Norge/Finnmark/Hammerfest/Hammerfest_m%C3%A5lestasjon/meteogram.png" xlink:type="simple" xlink:show="embed" xlink:actuate="onLoad"/></draw:frame>Hammerfest, 81moh</text:p></draw:text-box></draw:frame></draw:a>
<text:line-break/></text:p>
      <text:h text:style-name="Heading_20_4" text:outline-level="4"><text:bookmark-start text:name="__RefHeading___sluskfjellet_malestasjon_9"/><text:bookmark-start text:name="sluskfjellet_malestasjon"/>Sluskfjellet målestasjon<text:bookmark-end text:name="__RefHeading___sluskfjellet_malestasjon_9"/><text:bookmark-end text:name="sluskfjellet_malestasjon"/></text:h>
      <text:p text:style-name="Text_20_body">Plassering:  438 moh. På Sørøya, nord i regionen. Viser vindsituasjon i ytterste kyststrøk.<text:line-break/>
Observerer: Temperatur og vind. <text:a xlink:type="simple" xlink:href="https://www.yr.no/nb/historikk/graf/1-324636/Norge/Troms%20og%20Finnmark/Hasvik/Sluskfjellet?q=siste-30-dager" text:style-name="Internet_20_link" text:visited-style-name="Visited_20_Internet_20_Link">Siste 30 dager</text:a></text:p>
      <text:p text:style-name="Text_20_body"><draw:a xlink:type="simple" xlink:href="http://www.yr.no/sted/Norge/Finnmark/Hasvik/Hasvik_(Sluskfjellet)_m%C3%A5lestasjon/meteogram.png"><draw:frame draw:style-name="media" draw:name="Sluskfjellet, 438moh Legend" text:anchor-type="as-char" draw:z-index="0" svg:width="23.8125cm" style:rel-width="100%"><draw:text-box><text:p text:style-name="legendcenter"><draw:frame draw:style-name="media" draw:name="Sluskfjellet, 438moh" text:anchor-type="as-char" draw:z-index="4" svg:width="23.8125cm" style:rel-width="100%" svg:height="23.8125cm" style:rel-height="scale"><draw:image xlink:href="http://www.yr.no/sted/Norge/Finnmark/Hasvik/Hasvik_(Sluskfjellet)_m%C3%A5lestasjon/meteogram.png" xlink:type="simple" xlink:show="embed" xlink:actuate="onLoad"/></draw:frame>Sluskfjellet, 438moh</text:p></draw:text-box></draw:frame></draw:a>
<text:line-break/></text:p>
      <text:h text:style-name="Heading_20_4" text:outline-level="4"><text:bookmark-start text:name="__RefHeading___langfjordjokelen_malestasjon_10"/><text:bookmark-start text:name="langfjordjokelen_malestasjon"/>Langfjordjøkelen målestasjon<text:bookmark-end text:name="__RefHeading___langfjordjokelen_malestasjon_10"/><text:bookmark-end text:name="langfjordjokelen_malestasjon"/></text:h>
      <text:p text:style-name="Text_20_body">Plassering:  915 moh. Nordvest i regionen.<text:line-break/>
Observerer: Temperatur. <text:a xlink:type="simple" xlink:href="https://www.yr.no/nb/historikk/graf/5-92500/Norge/Troms%20og%20Finnmark/Kv%C3%A6nangen/Langfjordj%C3%B8kelen?q=siste-30-dager" text:style-name="Internet_20_link" text:visited-style-name="Visited_20_Internet_20_Link">Siste 30 dager</text:a></text:p>
      <text:p text:style-name="Text_20_body"><draw:a xlink:type="simple" xlink:href="http://www.yr.no/sted/Norge/Troms/Kv%C3%A6nangen/Langfjordj%C3%B8kelen_m%C3%A5lestasjon/meteogram.png"><draw:frame draw:style-name="media" draw:name="Langfjordjøkelen, 915moh Legend" text:anchor-type="as-char" draw:z-index="0" svg:width="23.8125cm" style:rel-width="100%"><draw:text-box><text:p text:style-name="legendcenter"><draw:frame draw:style-name="media" draw:name="Langfjordjøkelen, 915moh" text:anchor-type="as-char" draw:z-index="5" svg:width="23.8125cm" style:rel-width="100%" svg:height="23.8125cm" style:rel-height="scale"><draw:image xlink:href="http://www.yr.no/sted/Norge/Troms/Kv%C3%A6nangen/Langfjordj%C3%B8kelen_m%C3%A5lestasjon/meteogram.png" xlink:type="simple" xlink:show="embed" xlink:actuate="onLoad"/></draw:frame>Langfjordjøkelen, 915moh</text:p></draw:text-box></draw:frame></draw:a>
<text:line-break/></text:p>
      <text:h text:style-name="Heading_20_4" text:outline-level="4"><text:bookmark-start text:name="__RefHeading___andre_malestasjoner_11"/><text:bookmark-start text:name="andre_malestasjoner"/>Andre målestasjoner<text:bookmark-end text:name="__RefHeading___andre_malestasjoner_11"/><text:bookmark-end text:name="andre_malestasjoner"/></text:h>
      <text:list text:style-name="List_20_1" text:continue-numbering="false">
        <text:list-item>
          <text:p text:style-name="List_20_1_Content_First"> Snødybde: </text:p>
        </text:list-item>
        <text:list-item>
          <text:p text:style-name="List_20_1_Content"> NNSO: Langfjordbotn og Sør-Tverrfjord</text:p>
        </text:list-item>
        <text:list-item>
          <text:p text:style-name="List_20_1_Content"> Nedbør: Skaidi (90 moh)</text:p>
        </text:list-item>
        <text:list-item>
          <text:p text:style-name="List_20_1_Content"> Temperatur:</text:p>
        </text:list-item>
        <text:list-item>
          <text:p text:style-name="List_20_1_Content_Last"> Vind: E6 Sennalandet (SVV)</text:p>
        </text:list-item>
      </text:list>
      <text:p text:style-name="Text_20_body"><text:line-break/></text:p>
      <text:h text:style-name="Heading_20_3" text:outline-level="3"><text:bookmark-start text:name="__RefHeading___kart_12"/><text:bookmark-start text:name="kart"/>Kart<text:bookmark-end text:name="__RefHeading___kart_12"/><text:bookmark-end text:name="kart"/></text:h>
      <text:p text:style-name="Text_20_body"><draw:frame draw:style-name="mediacenter" draw:name="6" text:anchor-type="paragraph" draw:z-index="6" svg:width="21.166666666667cm" style:rel-width="100%" svg:height="18.039204097715cm" style:rel-height="scale"><draw:image xlink:href="Pictures/652d76173765afb03ea580c62327db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loppa_alta</dc:title>
  </office:meta>
</office:document-meta>
</file>