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40967954ce93ad1590ab85588ca784.png"/>
  <manifest:file-entry manifest:media-type="image/png" manifest:full-path="Pictures/3d276cc3f43b064ee3559fdadfb76f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lofoten"/><text:bookmark-start text:name="__RefHeading___lofoten_vesteralen_1"/><text:bookmark-start text:name="lofoten_vesteralen"/>Lofoten &amp; Vesterålen<text:bookmark-end text:name="__RefHeading___lofoten_vesteralen_1"/><text:bookmark-end text:name="lofoten_vesteralen"/></text:h>
      <text:p text:style-name="Text_20_body">Skoggrense: 1-300 moh <text:line-break/>
Høyeste fjell: 1262 moh (Møysalen), men det meste er under 1000m  <text:line-break/>
NB: “Siste 30 døgn”-figuren tar ikke med nedbøren siste 24 timer. <text:line-break/>
<text:line-break/>
Lofoten-regionen har et utpreget kystklima med mange mildværs-perioder i løpet av en vinter. Det er dessverre ingen stasjoner som rapporterer nedbør eller snødybde i sanntid, men noen stasjoner rapporterer på ukeskort. <text:line-break/>Relativt mange temperatur- og vindobservasjoner, men bare i lavlandet.</text:p>
      <text:h text:style-name="Heading_20_3" text:outline-level="3"><text:bookmark-start text:name="__RefHeading___saetertinden_malestasjon_2"/><text:bookmark-start text:name="saetertinden_malestasjon"/>Sætertinden målestasjon<text:bookmark-end text:name="__RefHeading___saetertinden_malestasjon_2"/><text:bookmark-end text:name="saetertinden_malestasjon"/></text:h>
      <text:p text:style-name="Text_20_body">Plassering: 1095 moh, Helt øst i regionen, like ved Tjeldsundet. <text:line-break/>
Observerer: Temperatur og vind. <text:a xlink:type="simple" xlink:href="http://www.yr.no/sted/Norge/Troms/Harstad/S%C3%A6tertinden_m%C3%A5lestasjon/detaljert_statistikk.html" text:style-name="Internet_20_link" text:visited-style-name="Visited_20_Internet_20_Link">Tabell</text:a></text:p>
      <text:p text:style-name="Text_20_body"><draw:a xlink:type="simple" xlink:href="http://www.yr.no/sted/Norge/Troms/Harstad/S%C3%A6tertinden_m%C3%A5lestasjon/meteogram_med_observasjon.png"><draw:frame draw:style-name="media" draw:name="Sætertind, 1095moh Legend" text:anchor-type="as-char" draw:z-index="0" svg:width="23.8125cm" style:rel-width="100%"><draw:text-box><text:p text:style-name="legendcenter"><draw:frame draw:style-name="media" draw:name="Sætertind, 1095moh" text:anchor-type="as-char" draw:z-index="0" svg:width="23.8125cm" style:rel-width="100%" svg:height="23.8125cm" style:rel-height="scale"><draw:image xlink:href="http://www.yr.no/sted/Norge/Troms/Harstad/S%C3%A6tertinden_m%C3%A5lestasjon/meteogram_med_observasjon.png" xlink:type="simple" xlink:show="embed" xlink:actuate="onLoad"/></draw:frame>Sætertind, 1095moh</text:p></draw:text-box></draw:frame></draw:a>
<draw:a xlink:type="simple" xlink:href="http://www.yr.no/stasjon/eklima/87772/graf/mnd.nob.png"><draw:frame draw:style-name="media" draw:name="Sætertind, 1095moh Legend" text:anchor-type="as-char" draw:z-index="0" svg:width="7.9375cm"><draw:text-box><text:p text:style-name="legendcenter"><draw:frame draw:style-name="media" draw:name="Sætertind, 1095moh" text:anchor-type="as-char" draw:z-index="1" svg:width="7.9375cm" svg:height="7.9375cm"><draw:image xlink:href="http://www.yr.no/stasjon/eklima/87772/graf/mnd.nob.png" xlink:type="simple" xlink:show="embed" xlink:actuate="onLoad"/></draw:frame>Sætertind, 1095moh</text:p></draw:text-box></draw:frame></draw:a></text:p>
      <text:h text:style-name="Heading_20_3" text:outline-level="3"><text:bookmark-start text:name="__RefHeading___anstadblaheia_malestasjon_3"/><text:bookmark-start text:name="anstadblaheia_malestasjon"/>Ånstadblåheia målestasjon<text:bookmark-end text:name="__RefHeading___anstadblaheia_malestasjon_3"/><text:bookmark-end text:name="anstadblaheia_malestasjon"/></text:h>
      <text:p text:style-name="Text_20_body">Plassering: 500 moh, ganske midt i regionen. <text:line-break/>
Observerer: Temperatur, snødybde og vind. <text:a xlink:type="simple" xlink:href="http://www.yr.no/sted/Norge/Nordland/Sortland/%C3%85NSTADBL%C3%85HEIA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ortland/%C3%85NSTADBL%C3%85HEIA_m%C3%A5lestasjon/meteogram_med_observasjon.png"><draw:frame draw:style-name="media" draw:name="Ånstadblåheia, 500moh Legend" text:anchor-type="as-char" draw:z-index="0" svg:width="23.8125cm" style:rel-width="100%"><draw:text-box><text:p text:style-name="legendcenter"><draw:frame draw:style-name="media" draw:name="Ånstadblåheia, 500moh" text:anchor-type="as-char" draw:z-index="2" svg:width="23.8125cm" style:rel-width="100%" svg:height="23.8125cm" style:rel-height="scale"><draw:image xlink:href="http://www.yr.no/sted/Norge/Nordland/Sortland/%C3%85NSTADBL%C3%85HEIA_m%C3%A5lestasjon/meteogram_med_observasjon.png" xlink:type="simple" xlink:show="embed" xlink:actuate="onLoad"/></draw:frame>Ånstadblåheia, 500moh</text:p></draw:text-box></draw:frame></draw:a>
<draw:a xlink:type="simple" xlink:href="http://www.yr.no/stasjon/eklima/87000/graf/mnd.nob.png"><draw:frame draw:style-name="media" draw:name="Ånstadblåheia, 500moh Legend" text:anchor-type="as-char" draw:z-index="0" svg:width="7.9375cm"><draw:text-box><text:p text:style-name="legendcenter"><draw:frame draw:style-name="media" draw:name="Ånstadblåheia, 500moh" text:anchor-type="as-char" draw:z-index="3" svg:width="7.9375cm" svg:height="7.9375cm"><draw:image xlink:href="http://www.yr.no/stasjon/eklima/87000/graf/mnd.nob.png" xlink:type="simple" xlink:show="embed" xlink:actuate="onLoad"/></draw:frame>Ånstadblåheia, 500moh</text:p></draw:text-box></draw:frame></draw:a></text:p>
      <text:h text:style-name="Heading_20_3" text:outline-level="3"><text:bookmark-start text:name="__RefHeading___sortland_-_kleiva_malestasjon_4"/><text:bookmark-start text:name="sortland_-_kleiva_malestasjon"/>Sortland - Kleiva målestasjon<text:bookmark-end text:name="__RefHeading___sortland_-_kleiva_malestasjon_4"/><text:bookmark-end text:name="sortland_-_kleiva_malestasjon"/></text:h>
      <text:p text:style-name="Text_20_body">Plassering: 14moh, ganske midt i regionen. <text:line-break/>
Observerer: Nedbør (time) og temperatur. <text:a xlink:type="simple" xlink:href="http://www.yr.no/sted/Norge/Nordland/Sortland/Kleiva_i_Sortland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ortland/Kleiva_i_Sortland_m%C3%A5lestasjon/meteogram_med_observasjon.png"><draw:frame draw:style-name="media" draw:name="Sortland-Kleiva, 14moh Legend" text:anchor-type="as-char" draw:z-index="0" svg:width="23.8125cm" style:rel-width="100%"><draw:text-box><text:p text:style-name="legendcenter"><draw:frame draw:style-name="media" draw:name="Sortland-Kleiva, 14moh" text:anchor-type="as-char" draw:z-index="4" svg:width="23.8125cm" style:rel-width="100%" svg:height="23.8125cm" style:rel-height="scale"><draw:image xlink:href="http://www.yr.no/sted/Norge/Nordland/Sortland/Kleiva_i_Sortland_m%C3%A5lestasjon/meteogram_med_observasjon.png" xlink:type="simple" xlink:show="embed" xlink:actuate="onLoad"/></draw:frame>Sortland-Kleiva, 14moh</text:p></draw:text-box></draw:frame></draw:a>
<draw:a xlink:type="simple" xlink:href="http://www.yr.no/stasjon/eklima/86520/graf/mnd.nob.png"><draw:frame draw:style-name="media" draw:name="Sortland-Kleiva, 14moh Legend" text:anchor-type="as-char" draw:z-index="0" svg:width="7.9375cm"><draw:text-box><text:p text:style-name="legendcenter"><draw:frame draw:style-name="media" draw:name="Sortland-Kleiva, 14moh" text:anchor-type="as-char" draw:z-index="5" svg:width="7.9375cm" svg:height="7.9375cm"><draw:image xlink:href="http://www.yr.no/stasjon/eklima/86520/graf/mnd.nob.png" xlink:type="simple" xlink:show="embed" xlink:actuate="onLoad"/></draw:frame>Sortland-Kleiva, 14moh</text:p></draw:text-box></draw:frame></draw:a></text:p>
      <text:h text:style-name="Heading_20_3" text:outline-level="3"><text:bookmark-start text:name="__RefHeading___svolvaer_malestasjon_5"/><text:bookmark-start text:name="svolvaer_malestasjon"/>Svolvær målestasjon<text:bookmark-end text:name="__RefHeading___svolvaer_malestasjon_5"/><text:bookmark-end text:name="svolvaer_malestasjon"/></text:h>
      <text:p text:style-name="Text_20_body">Plassering: 9 moh. <text:line-break/>
Observerer: Temperatur og vind. <text:a xlink:type="simple" xlink:href="http://www.yr.no/sted/Norge/Nordland/V%C3%A5gan/Svolv%C3%A6r_lufthav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V%C3%A5gan/Svolv%C3%A6r_lufthavn_m%C3%A5lestasjon/meteogram_med_observasjon.png"><draw:frame draw:style-name="media" draw:name="Svolvær, 9moh Legend" text:anchor-type="as-char" draw:z-index="0" svg:width="23.8125cm" style:rel-width="100%"><draw:text-box><text:p text:style-name="legendcenter"><draw:frame draw:style-name="media" draw:name="Svolvær, 9moh" text:anchor-type="as-char" draw:z-index="6" svg:width="23.8125cm" style:rel-width="100%" svg:height="23.8125cm" style:rel-height="scale"><draw:image xlink:href="http://www.yr.no/sted/Norge/Nordland/V%C3%A5gan/Svolv%C3%A6r_lufthavn_m%C3%A5lestasjon/meteogram_med_observasjon.png" xlink:type="simple" xlink:show="embed" xlink:actuate="onLoad"/></draw:frame>Svolvær, 9moh</text:p></draw:text-box></draw:frame></draw:a>
<draw:a xlink:type="simple" xlink:href="http://www.yr.no/stasjon/eklima/85450/graf/mnd.nob.png"><draw:frame draw:style-name="media" draw:name="Svolvær, 9moh Legend" text:anchor-type="as-char" draw:z-index="0" svg:width="7.9375cm"><draw:text-box><text:p text:style-name="legendcenter"><draw:frame draw:style-name="media" draw:name="Svolvær, 9moh" text:anchor-type="as-char" draw:z-index="7" svg:width="7.9375cm" svg:height="7.9375cm"><draw:image xlink:href="http://www.yr.no/stasjon/eklima/85450/graf/mnd.nob.png" xlink:type="simple" xlink:show="embed" xlink:actuate="onLoad"/></draw:frame>Svolvær, 9moh</text:p></draw:text-box></draw:frame></draw:a></text:p>
      <text:h text:style-name="Heading_20_3" text:outline-level="3"><text:bookmark-start text:name="__RefHeading___leknes_malestasjon_6"/><text:bookmark-start text:name="leknes_malestasjon"/>Leknes målestasjon<text:bookmark-end text:name="__RefHeading___leknes_malestasjon_6"/><text:bookmark-end text:name="leknes_malestasjon"/></text:h>
      <text:p text:style-name="Text_20_body">Plassering: 26 moh. <text:line-break/>
Observerer: Temperatur og vind. <text:a xlink:type="simple" xlink:href="http://www.yr.no/sted/Norge/Nordland/Vestv%C3%A5g%C3%B8y/Leknes_lufthav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Vestv%C3%A5g%C3%B8y/Leknes_lufthavn_m%C3%A5lestasjon/meteogram_med_observasjon.png"><draw:frame draw:style-name="media" draw:name="Leknes, 26moh Legend" text:anchor-type="as-char" draw:z-index="0" svg:width="23.8125cm" style:rel-width="100%"><draw:text-box><text:p text:style-name="legendcenter"><draw:frame draw:style-name="media" draw:name="Leknes, 26moh" text:anchor-type="as-char" draw:z-index="8" svg:width="23.8125cm" style:rel-width="100%" svg:height="23.8125cm" style:rel-height="scale"><draw:image xlink:href="http://www.yr.no/sted/Norge/Nordland/Vestv%C3%A5g%C3%B8y/Leknes_lufthavn_m%C3%A5lestasjon/meteogram_med_observasjon.png" xlink:type="simple" xlink:show="embed" xlink:actuate="onLoad"/></draw:frame>Leknes, 26moh</text:p></draw:text-box></draw:frame></draw:a>
<draw:a xlink:type="simple" xlink:href="http://www.yr.no/stasjon/eklima/85560/graf/mnd.nob.png"><draw:frame draw:style-name="media" draw:name="Leknes, 26moh Legend" text:anchor-type="as-char" draw:z-index="0" svg:width="7.9375cm"><draw:text-box><text:p text:style-name="legendcenter"><draw:frame draw:style-name="media" draw:name="Leknes, 26moh" text:anchor-type="as-char" draw:z-index="9" svg:width="7.9375cm" svg:height="7.9375cm"><draw:image xlink:href="http://www.yr.no/stasjon/eklima/85560/graf/mnd.nob.png" xlink:type="simple" xlink:show="embed" xlink:actuate="onLoad"/></draw:frame>Leknes, 26moh</text:p></draw:text-box></draw:frame></draw:a></text:p>
      <text:h text:style-name="Heading_20_3" text:outline-level="3"><text:bookmark-start text:name="__RefHeading___skrova_fyr_malestasjon_7"/><text:bookmark-start text:name="skrova_fyr_malestasjon"/>Skrova fyr målestasjon<text:bookmark-end text:name="__RefHeading___skrova_fyr_malestasjon_7"/><text:bookmark-end text:name="skrova_fyr_malestasjon"/></text:h>
      <text:p text:style-name="Text_20_body">Plassering: 11 moh. <text:line-break/>
Observerer: Temperatur og vind. <text:a xlink:type="simple" xlink:href="http://www.yr.no/sted/Norge/Nordland/V%C3%A5gan/Skrova_fyr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Vågan/Skrova_fyr_målestasjon/meteogram_med_observasjon.png"><draw:frame draw:style-name="media" draw:name="Skrova, 11moh Legend" text:anchor-type="as-char" draw:z-index="0" svg:width="23.8125cm" style:rel-width="100%"><draw:text-box><text:p text:style-name="legendcenter"><draw:frame draw:style-name="media" draw:name="Skrova, 11moh" text:anchor-type="as-char" draw:z-index="10" svg:width="23.8125cm" style:rel-width="100%" svg:height="23.8125cm" style:rel-height="scale"><draw:image xlink:href="http://www.yr.no/sted/Norge/Nordland/Vågan/Skrova_fyr_målestasjon/meteogram_med_observasjon.png" xlink:type="simple" xlink:show="embed" xlink:actuate="onLoad"/></draw:frame>Skrova, 11moh</text:p></draw:text-box></draw:frame></draw:a></text:p>
      <text:h text:style-name="Heading_20_3" text:outline-level="3"><text:bookmark-start text:name="__RefHeading___trolltinden_malestasjon_8"/><text:bookmark-start text:name="trolltinden_malestasjon"/>Trolltinden målestasjon<text:bookmark-end text:name="__RefHeading___trolltinden_malestasjon_8"/><text:bookmark-end text:name="trolltinden_malestasjon"/></text:h>
      <text:p text:style-name="Text_20_body">Plassering: 427 moh, langt nord i regionen, like ved Andenes. <text:line-break/>
Observerer: Temperatur og vind. <text:a xlink:type="simple" xlink:href="http://www.yr.no/sted/Norge/Nordland/And%C3%B8y/Trolltinde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And%C3%B8y/Trolltinden_m%C3%A5lestasjon/meteogram_med_observasjon.png"><draw:frame draw:style-name="media" draw:name="Trolltinden Legend" text:anchor-type="as-char" draw:z-index="0" svg:width="23.8125cm" style:rel-width="100%"><draw:text-box><text:p text:style-name="legendcenter"><draw:frame draw:style-name="media" draw:name="Trolltinden" text:anchor-type="as-char" draw:z-index="11" svg:width="23.8125cm" style:rel-width="100%" svg:height="23.8125cm" style:rel-height="scale"><draw:image xlink:href="http://www.yr.no/sted/Norge/Nordland/And%C3%B8y/Trolltinden_m%C3%A5lestasjon/meteogram_med_observasjon.png" xlink:type="simple" xlink:show="embed" xlink:actuate="onLoad"/></draw:frame>Trolltinden</text:p></draw:text-box></draw:frame></draw:a>
<draw:a xlink:type="simple" xlink:href="http://www.yr.no/stasjon/eklima/87120/graf/mnd.nob.png"><draw:frame draw:style-name="media" draw:name="Trolltinden, 427moh Legend" text:anchor-type="as-char" draw:z-index="0" svg:width="7.9375cm"><draw:text-box><text:p text:style-name="legendcenter"><draw:frame draw:style-name="media" draw:name="Trolltinden, 427moh" text:anchor-type="as-char" draw:z-index="12" svg:width="7.9375cm" svg:height="7.9375cm"><draw:image xlink:href="http://www.yr.no/stasjon/eklima/87120/graf/mnd.nob.png" xlink:type="simple" xlink:show="embed" xlink:actuate="onLoad"/></draw:frame>Trolltinden, 427moh</text:p></draw:text-box></draw:frame></draw:a></text:p>
      <text:h text:style-name="Heading_20_3" text:outline-level="3"><text:bookmark-start text:name="__RefHeading___andenes_malestasjon_9"/><text:bookmark-start text:name="andenes_malestasjon"/>Andenes målestasjon<text:bookmark-end text:name="__RefHeading___andenes_malestasjon_9"/><text:bookmark-end text:name="andenes_malestasjon"/></text:h>
      <text:p text:style-name="Text_20_body">Plassering: 4 moh, lengst nord i regionen. Flat og forblåst plass. <text:line-break/>
Observerer: Nedbør (døgn), temperatur og vind. <text:a xlink:type="simple" xlink:href="http://www.yr.no/sted/Norge/Nordland/And%C3%B8y/Andenes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Andøy/Andenes_målestasjon/meteogram_med_observasjon.png"><draw:frame draw:style-name="media" draw:name="Andenes Legend" text:anchor-type="as-char" draw:z-index="0" svg:width="23.8125cm" style:rel-width="100%"><draw:text-box><text:p text:style-name="legendcenter"><draw:frame draw:style-name="media" draw:name="Andenes" text:anchor-type="as-char" draw:z-index="13" svg:width="23.8125cm" style:rel-width="100%" svg:height="23.8125cm" style:rel-height="scale"><draw:image xlink:href="http://www.yr.no/sted/Norge/Nordland/Andøy/Andenes_målestasjon/meteogram_med_observasjon.png" xlink:type="simple" xlink:show="embed" xlink:actuate="onLoad"/></draw:frame>Andenes</text:p></draw:text-box></draw:frame></draw:a>
<draw:a xlink:type="simple" xlink:href="http://www.yr.no/stasjon/eklima/87110/graf/mnd.nob.png"><draw:frame draw:style-name="media" draw:name="Andenes, 4moh Legend" text:anchor-type="as-char" draw:z-index="0" svg:width="7.9375cm"><draw:text-box><text:p text:style-name="legendcenter"><draw:frame draw:style-name="media" draw:name="Andenes, 4moh" text:anchor-type="as-char" draw:z-index="14" svg:width="7.9375cm" svg:height="7.9375cm"><draw:image xlink:href="http://www.yr.no/stasjon/eklima/87110/graf/mnd.nob.png" xlink:type="simple" xlink:show="embed" xlink:actuate="onLoad"/></draw:frame>Andenes, 4moh</text:p></draw:text-box></draw:frame></draw:a></text:p>
      <text:h text:style-name="Heading_20_3" text:outline-level="3"><text:bookmark-start text:name="__RefHeading___andre_malestasjoner_10"/><text:bookmark-start text:name="andre_malestasjoner"/>Andre målestasjoner<text:bookmark-end text:name="__RefHeading___andre_malestasjoner_10"/><text:bookmark-end text:name="andre_malestasjoner"/></text:h>
      <text:p text:style-name="Text_20_body">Vind: Himmeltind.
<text:line-break/></text:p>
      <text:h text:style-name="Heading_20_3" text:outline-level="3"><text:bookmark-start text:name="__RefHeading___kart_11"/><text:bookmark-start text:name="kart"/>Kart<text:bookmark-end text:name="__RefHeading___kart_11"/><text:bookmark-end text:name="kart"/></text:h>
      <text:p text:style-name="Text_20_body"><draw:frame draw:style-name="mediaright" draw:name="15" text:anchor-type="paragraph" draw:z-index="15" svg:width="13.229166666667cm" svg:height="15.450121654501cm"><draw:image xlink:href="Pictures/ab40967954ce93ad1590ab85588ca784.png" xlink:type="simple" xlink:show="embed" xlink:actuate="onLoad"/></draw:frame>
<draw:frame draw:style-name="mediacenter" draw:name="16" text:anchor-type="paragraph" draw:z-index="16" svg:width="18.520833333333cm" style:rel-width="100%" svg:height="12.452980014276cm" style:rel-height="scale"><draw:image xlink:href="Pictures/3d276cc3f43b064ee3559fdadfb76fc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lofoten</dc:title>
  </office:meta>
</office:document-meta>
</file>