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52d76173765afb03ea580c62327db2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noskred:varsling:finnmarkskysten"/><text:bookmark-start text:name="__RefHeading___finnmarkskysten_1"/><text:bookmark-start text:name="finnmarkskysten"/>Finnmarkskysten<text:bookmark-end text:name="__RefHeading___finnmarkskysten_1"/><text:bookmark-end text:name="finnmarkskysten"/></text:h>
      <text:h text:style-name="Heading_20_3" text:outline-level="3"><text:bookmark-start text:name="__RefHeading___geografi_2"/><text:bookmark-start text:name="geografi"/>Geografi<text:bookmark-end text:name="__RefHeading___geografi_2"/><text:bookmark-end text:name="geografi"/></text:h>
      <text:p text:style-name="Text_20_body">Skoggrense: Ytre strøk: 0 moh, Indre strøk: 1-200 moh <text:line-break/>
Løsneområder: Det er betydelig mindre bratt terreng i denne regionen enn naboregionen. Løsneområdene ved veg er relativt lave, ofte mellom 50-200moh. Temperatur og nedbør er derfor som regel likt i løsneområdene som nede ved veg. De store henteflatene i denne regionen medfører at skredtypen som dominerer her ute er ferske fokksnøflak. Skredene er ikke veldig store, men pga bratte fjellsider og lave løsneområder vil selv små skred nå veien.  <text:line-break/>
Høyeste fjell: 1140 moh (Ćohkaràśśa) <text:line-break/></text:p>
      <text:h text:style-name="Heading_20_3" text:outline-level="3"><text:bookmark-start text:name="__RefHeading___lokalt_vaer_3"/><text:bookmark-start text:name="lokalt_vaer"/>Lokalt vær<text:bookmark-end text:name="__RefHeading___lokalt_vaer_3"/><text:bookmark-end text:name="lokalt_vaer"/></text:h>
      <text:p text:style-name="Text_20_body">Store lokale forskjeller i været i denne regionen. Les mer om dette <text:a xlink:type="simple" xlink:href="https://wiki.met.no/snoskred/lokalt_vaer/finnmarkskysten" text:style-name="Internet_20_link" text:visited-style-name="Visited_20_Internet_20_Link">her</text:a></text:p>
      <text:h text:style-name="Heading_20_3" text:outline-level="3"><text:bookmark-start text:name="__RefHeading___vaerstasjoner_4"/><text:bookmark-start text:name="vaerstasjoner"/>Værstasjoner<text:bookmark-end text:name="__RefHeading___vaerstasjoner_4"/><text:bookmark-end text:name="vaerstasjoner"/></text:h>
      <text:p text:style-name="Text_20_body">Vind i fjellet:  <text:line-break/>
Nedbør:  <text:line-break/>
<text:line-break/></text:p>
      <text:h text:style-name="Heading_20_4" text:outline-level="4"><text:bookmark-start text:name="__RefHeading___honningsvag_lufthavn_5"/><text:bookmark-start text:name="honningsvag_lufthavn"/>Honningsvåg lufthavn<text:bookmark-end text:name="__RefHeading___honningsvag_lufthavn_5"/><text:bookmark-end text:name="honningsvag_lufthavn"/></text:h>
      <text:p text:style-name="Text_20_body">Plassering:  13 moh. Nord i regionen.<text:line-break/>
Observerer: 
<text:a xlink:type="simple" xlink:href="https://www.yr.no/nb/historikk/graf/5-94680/Norge/Troms%20og%20Finnmark/Nordkapp/Honningsv%C3%A5g?q=siste-30-dager" text:style-name="Internet_20_link" text:visited-style-name="Visited_20_Internet_20_Link">Observasjoner siste 30 dager</text:a></text:p>
      <text:p text:style-name="Text_20_body"><draw:a xlink:type="simple" xlink:href="http://www.yr.no/sted/Norge/Troms_og_Finnmark/Nordkapp/Honningsvåg_lufthavn,_Valan/meteogram.png"><draw:frame draw:style-name="media" draw:name="0" text:anchor-type="as-char" draw:z-index="0" svg:width="23.8125cm" style:rel-width="100%" svg:height="23.8125cm" style:rel-height="scale"><draw:image xlink:href="http://www.yr.no/sted/Norge/Troms_og_Finnmark/Nordkapp/Honningsvåg_lufthavn,_Valan/meteogram.png" xlink:type="simple" xlink:show="embed" xlink:actuate="onLoad"/></draw:frame></draw:a></text:p>
      <text:h text:style-name="Heading_20_4" text:outline-level="4"><text:bookmark-start text:name="__RefHeading___mehamn_lufthavn_6"/><text:bookmark-start text:name="mehamn_lufthavn"/>Mehamn Lufthavn<text:bookmark-end text:name="__RefHeading___mehamn_lufthavn_6"/><text:bookmark-end text:name="mehamn_lufthavn"/></text:h>
      <text:p text:style-name="Text_20_body">Plassering:  13 moh. Nordøst i regionen.<text:line-break/>
Observerer: <text:a xlink:type="simple" xlink:href="https://www.yr.no/nb/historikk/graf/5-96310/Norge/Troms%20og%20Finnmark/Gamvik/Mehamn%20LH?q=siste-30-dager" text:style-name="Internet_20_link" text:visited-style-name="Visited_20_Internet_20_Link">Observasjoner siste 30 dager</text:a></text:p>
      <text:p text:style-name="Text_20_body"><draw:a xlink:type="simple" xlink:href="http://Troms_og_Finnmark/Gamvik/Mehamn_lufthavn~558655/meteogram.png"><draw:frame draw:style-name="media" draw:name="1" text:anchor-type="as-char" draw:z-index="1" svg:width="23.8125cm" style:rel-width="100%" svg:height="23.8125cm" style:rel-height="scale"><draw:image xlink:href="http://Troms_og_Finnmark/Gamvik/Mehamn_lufthavn~558655/meteogram.png" xlink:type="simple" xlink:show="embed" xlink:actuate="onLoad"/></draw:frame></draw:a>
<text:line-break/></text:p>
      <text:h text:style-name="Heading_20_4" text:outline-level="4"><text:bookmark-start text:name="__RefHeading___alta_lufthavn_malestasjon_7"/><text:bookmark-start text:name="alta_lufthavn_malestasjon"/>Alta lufthavn målestasjon<text:bookmark-end text:name="__RefHeading___alta_lufthavn_malestasjon_7"/><text:bookmark-end text:name="alta_lufthavn_malestasjon"/></text:h>
      <text:p text:style-name="Text_20_body">Plassering:  3 moh. Ikke representativ for fjellvær.<text:line-break/>
Observerer: Nedbør (time), temperatur og vind. <text:a xlink:type="simple" xlink:href="http://www.yr.no/sted/Norge/Finnmark/Alta/Alta_lufthavn_m%C3%A5lestasjon/detaljert_statistikk.html" text:style-name="Internet_20_link" text:visited-style-name="Visited_20_Internet_20_Link">Tabell</text:a></text:p>
      <text:p text:style-name="Text_20_body"><draw:a xlink:type="simple" xlink:href="http://www.yr.no/sted/Norge/Finnmark/Alta/Alta_lufthavn_målestasjon/meteogram.png"><draw:frame draw:style-name="media" draw:name="Alta, 3moh Legend" text:anchor-type="as-char" draw:z-index="0" svg:width="23.8125cm" style:rel-width="100%"><draw:text-box><text:p text:style-name="legendcenter"><draw:frame draw:style-name="media" draw:name="Alta, 3moh" text:anchor-type="as-char" draw:z-index="2" svg:width="23.8125cm" style:rel-width="100%" svg:height="23.8125cm" style:rel-height="scale"><draw:image xlink:href="http://www.yr.no/sted/Norge/Finnmark/Alta/Alta_lufthavn_målestasjon/meteogram.png" xlink:type="simple" xlink:show="embed" xlink:actuate="onLoad"/></draw:frame>Alta, 3moh</text:p></draw:text-box></draw:frame></draw:a>
<draw:a xlink:type="simple" xlink:href="http://www.yr.no/stasjon/eklima/93140/graf/mnd.nob.png"><draw:frame draw:style-name="media" draw:name="Alta, 3moh Legend" text:anchor-type="as-char" draw:z-index="0" svg:width="7.9375cm"><draw:text-box><text:p text:style-name="legendcenter"><draw:frame draw:style-name="media" draw:name="Alta, 3moh" text:anchor-type="as-char" draw:z-index="3" svg:width="7.9375cm" svg:height="7.9375cm"><draw:image xlink:href="http://www.yr.no/stasjon/eklima/93140/graf/mnd.nob.png" xlink:type="simple" xlink:show="embed" xlink:actuate="onLoad"/></draw:frame>Alta, 3moh</text:p></draw:text-box></draw:frame></draw:a>
<text:line-break/></text:p>
      <text:h text:style-name="Heading_20_4" text:outline-level="4"><text:bookmark-start text:name="__RefHeading___hammerfest_lufthavn_malestasjon_8"/><text:bookmark-start text:name="hammerfest_lufthavn_malestasjon"/>Hammerfest lufthavn målestasjon<text:bookmark-end text:name="__RefHeading___hammerfest_lufthavn_malestasjon_8"/><text:bookmark-end text:name="hammerfest_lufthavn_malestasjon"/></text:h>
      <text:p text:style-name="Text_20_body">Plassering:  81 moh. Nedbør er representativ for Kvaløya. Vind påvirkes av terrenget rundt.<text:line-break/>
Observerer: Nedbør (time), temperatur og vind. <text:a xlink:type="simple" xlink:href="http://www.yr.no/sted/Norge/Finnmark/Hammerfest/Hammerfest_m%C3%A5lestasjon/detaljert_statistikk.html" text:style-name="Internet_20_link" text:visited-style-name="Visited_20_Internet_20_Link">Tabell</text:a></text:p>
      <text:p text:style-name="Text_20_body"><draw:a xlink:type="simple" xlink:href="http://www.yr.no/sted/Norge/Finnmark/Hammerfest/Hammerfest_m%C3%A5lestasjon/meteogram.png"><draw:frame draw:style-name="media" draw:name="Hammerfest, 81moh Legend" text:anchor-type="as-char" draw:z-index="0" svg:width="23.8125cm" style:rel-width="100%"><draw:text-box><text:p text:style-name="legendcenter"><draw:frame draw:style-name="media" draw:name="Hammerfest, 81moh" text:anchor-type="as-char" draw:z-index="4" svg:width="23.8125cm" style:rel-width="100%" svg:height="23.8125cm" style:rel-height="scale"><draw:image xlink:href="http://www.yr.no/sted/Norge/Finnmark/Hammerfest/Hammerfest_m%C3%A5lestasjon/meteogram.png" xlink:type="simple" xlink:show="embed" xlink:actuate="onLoad"/></draw:frame>Hammerfest, 81moh</text:p></draw:text-box></draw:frame></draw:a>
<draw:a xlink:type="simple" xlink:href="http://www.yr.no/stasjon/eklima/94280/graf/mnd.nob.png"><draw:frame draw:style-name="media" draw:name="Hammerfest, 81moh Legend" text:anchor-type="as-char" draw:z-index="0" svg:width="7.9375cm"><draw:text-box><text:p text:style-name="legendcenter"><draw:frame draw:style-name="media" draw:name="Hammerfest, 81moh" text:anchor-type="as-char" draw:z-index="5" svg:width="7.9375cm" svg:height="7.9375cm"><draw:image xlink:href="http://www.yr.no/stasjon/eklima/94280/graf/mnd.nob.png" xlink:type="simple" xlink:show="embed" xlink:actuate="onLoad"/></draw:frame>Hammerfest, 81moh</text:p></draw:text-box></draw:frame></draw:a>
<text:line-break/></text:p>
      <text:h text:style-name="Heading_20_4" text:outline-level="4"><text:bookmark-start text:name="__RefHeading___sluskfjellet_malestasjon_9"/><text:bookmark-start text:name="sluskfjellet_malestasjon"/>Sluskfjellet målestasjon<text:bookmark-end text:name="__RefHeading___sluskfjellet_malestasjon_9"/><text:bookmark-end text:name="sluskfjellet_malestasjon"/></text:h>
      <text:p text:style-name="Text_20_body">Plassering:  438 moh. På Sørøya, nord i regionen. Viser vindsituasjon i ytterste kyststrøk.<text:line-break/>
Observerer: Temperatur og vind. <text:a xlink:type="simple" xlink:href="http://www.yr.no/sted/Norge/Finnmark/Hasvik/Hasvik_(Sluskfjellet)_m%C3%A5lestasjon/detaljert_statistikk.html" text:style-name="Internet_20_link" text:visited-style-name="Visited_20_Internet_20_Link">Tabell</text:a></text:p>
      <text:p text:style-name="Text_20_body"><draw:a xlink:type="simple" xlink:href="http://www.yr.no/sted/Norge/Finnmark/Hasvik/Hasvik_(Sluskfjellet)_m%C3%A5lestasjon/meteogram.png"><draw:frame draw:style-name="media" draw:name="Sluskfjellet, 438moh Legend" text:anchor-type="as-char" draw:z-index="0" svg:width="23.8125cm" style:rel-width="100%"><draw:text-box><text:p text:style-name="legendcenter"><draw:frame draw:style-name="media" draw:name="Sluskfjellet, 438moh" text:anchor-type="as-char" draw:z-index="6" svg:width="23.8125cm" style:rel-width="100%" svg:height="23.8125cm" style:rel-height="scale"><draw:image xlink:href="http://www.yr.no/sted/Norge/Finnmark/Hasvik/Hasvik_(Sluskfjellet)_m%C3%A5lestasjon/meteogram.png" xlink:type="simple" xlink:show="embed" xlink:actuate="onLoad"/></draw:frame>Sluskfjellet, 438moh</text:p></draw:text-box></draw:frame></draw:a>
<draw:a xlink:type="simple" xlink:href="http://www.yr.no/stasjon/eklima/93000/graf/mnd.nob.png"><draw:frame draw:style-name="media" draw:name="Sluskfjellet, 438moh Legend" text:anchor-type="as-char" draw:z-index="0" svg:width="7.9375cm"><draw:text-box><text:p text:style-name="legendcenter"><draw:frame draw:style-name="media" draw:name="Sluskfjellet, 438moh" text:anchor-type="as-char" draw:z-index="7" svg:width="7.9375cm" svg:height="7.9375cm"><draw:image xlink:href="http://www.yr.no/stasjon/eklima/93000/graf/mnd.nob.png" xlink:type="simple" xlink:show="embed" xlink:actuate="onLoad"/></draw:frame>Sluskfjellet, 438moh</text:p></draw:text-box></draw:frame></draw:a>
<text:line-break/></text:p>
      <text:h text:style-name="Heading_20_4" text:outline-level="4"><text:bookmark-start text:name="__RefHeading___langfjordjokelen_malestasjon_10"/><text:bookmark-start text:name="langfjordjokelen_malestasjon"/>Langfjordjøkelen målestasjon<text:bookmark-end text:name="__RefHeading___langfjordjokelen_malestasjon_10"/><text:bookmark-end text:name="langfjordjokelen_malestasjon"/></text:h>
      <text:p text:style-name="Text_20_body">Plassering:  915 moh. Nordvest i regionen.<text:line-break/>
Observerer: Temperatur. <text:a xlink:type="simple" xlink:href="http://www.yr.no/sted/Norge/Troms/Kv%C3%A6nangen/Langfjordj%C3%B8kelen_m%C3%A5lestasjon/detaljert_statistikk.html" text:style-name="Internet_20_link" text:visited-style-name="Visited_20_Internet_20_Link">Tabell</text:a></text:p>
      <text:p text:style-name="Text_20_body"><draw:a xlink:type="simple" xlink:href="http://www.yr.no/sted/Norge/Troms/Kv%C3%A6nangen/Langfjordj%C3%B8kelen_m%C3%A5lestasjon/meteogram.png"><draw:frame draw:style-name="media" draw:name="Langfjordjøkelen, 915moh Legend" text:anchor-type="as-char" draw:z-index="0" svg:width="23.8125cm" style:rel-width="100%"><draw:text-box><text:p text:style-name="legendcenter"><draw:frame draw:style-name="media" draw:name="Langfjordjøkelen, 915moh" text:anchor-type="as-char" draw:z-index="8" svg:width="23.8125cm" style:rel-width="100%" svg:height="23.8125cm" style:rel-height="scale"><draw:image xlink:href="http://www.yr.no/sted/Norge/Troms/Kv%C3%A6nangen/Langfjordj%C3%B8kelen_m%C3%A5lestasjon/meteogram.png" xlink:type="simple" xlink:show="embed" xlink:actuate="onLoad"/></draw:frame>Langfjordjøkelen, 915moh</text:p></draw:text-box></draw:frame></draw:a>
<draw:a xlink:type="simple" xlink:href="http://www.yr.no/stasjon/eklima/92500/graf/mnd.nob.png"><draw:frame draw:style-name="media" draw:name="Langfjordjøkelen, 915moh Legend" text:anchor-type="as-char" draw:z-index="0" svg:width="7.9375cm"><draw:text-box><text:p text:style-name="legendcenter"><draw:frame draw:style-name="media" draw:name="Langfjordjøkelen, 915moh" text:anchor-type="as-char" draw:z-index="9" svg:width="7.9375cm" svg:height="7.9375cm"><draw:image xlink:href="http://www.yr.no/stasjon/eklima/92500/graf/mnd.nob.png" xlink:type="simple" xlink:show="embed" xlink:actuate="onLoad"/></draw:frame>Langfjordjøkelen, 915moh</text:p></draw:text-box></draw:frame></draw:a>
<text:line-break/></text:p>
      <text:h text:style-name="Heading_20_4" text:outline-level="4"><text:bookmark-start text:name="__RefHeading___andre_malestasjoner_11"/><text:bookmark-start text:name="andre_malestasjoner"/>Andre målestasjoner<text:bookmark-end text:name="__RefHeading___andre_malestasjoner_11"/><text:bookmark-end text:name="andre_malestasjoner"/></text:h>
      <text:list text:style-name="List_20_1" text:continue-numbering="false">
        <text:list-item>
          <text:p text:style-name="List_20_1_Content_First"> Snødybde: Sopnesbukt (8 moh.) og <text:a xlink:type="simple" xlink:href="http://h-web01.nve.no/chartserver/ShowChart.aspx?req=getchart&amp;ver=1.0&amp;chs=958x657&amp;lang=no&amp;chlf=desc&amp;chsl=0;+0&amp;chd=ds=htsr,da=29,id=213.7.0.2002.1,rt=0,cht=area,mth=inst" text:style-name="Internet_20_link" text:visited-style-name="Visited_20_Internet_20_Link">Øvre Leirbotn</text:a> (191 moh.). Se også <text:a xlink:type="simple" xlink:href="http://www.yr.no/observasjonar/sn%C3%B8lista.html" text:style-name="Internet_20_link" text:visited-style-name="Visited_20_Internet_20_Link">Snølista</text:a> SVV: <text:a xlink:type="simple" xlink:href="http://www.snowsense.is/files/data/820_h/820_1w201247.png" text:style-name="Internet_20_link" text:visited-style-name="Visited_20_Internet_20_Link">Skillefjord</text:a> (297moh). NNSO: Langfjordbotn og Sør-Tverrfjord</text:p>
        </text:list-item>
        <text:list-item>
          <text:p text:style-name="List_20_1_Content"> Nedbør: Skaidi (90 moh)</text:p>
        </text:list-item>
        <text:list-item>
          <text:p text:style-name="List_20_1_Content"> Temperatur: <text:a xlink:type="simple" xlink:href="http://h-web01.nve.no/chartserver/ShowChart.aspx?req=getchart&amp;ver=1.0&amp;chs=550x400&amp;lang=no&amp;chlf=desc&amp;chsl=0;+0&amp;chd=ds=htsr,da=29,id=211.7.0.17.1,rt=0,cht=line,mth=inst" text:style-name="Internet_20_link" text:visited-style-name="Visited_20_Internet_20_Link">Langfjord</text:a> (915 moh.) og <text:a xlink:type="simple" xlink:href="http://h-web01.nve.no/chartserver/ShowChart.aspx?req=getchart&amp;ver=1.0&amp;chs=958x657&amp;lang=no&amp;chlf=desc&amp;chsl=0;+0&amp;chd=ds=htsr,da=29,id=213.7.0.17.1,rt=0,cht=line,mth=inst" text:style-name="Internet_20_link" text:visited-style-name="Visited_20_Internet_20_Link">Øvre Leirbotn</text:a> (191 moh.) SVV: <text:a xlink:type="simple" xlink:href="http://www.snowsense.is/files/data/820_t/820_1w201247.png" text:style-name="Internet_20_link" text:visited-style-name="Visited_20_Internet_20_Link">Skillefjord</text:a></text:p>
        </text:list-item>
        <text:list-item>
          <text:p text:style-name="List_20_1_Content_Last"> Vind: E6 Sennalandet (SVV)</text:p>
        </text:list-item>
      </text:list>
      <text:p text:style-name="Text_20_body"><text:line-break/></text:p>
      <text:h text:style-name="Heading_20_3" text:outline-level="3"><text:bookmark-start text:name="__RefHeading___kart_12"/><text:bookmark-start text:name="kart"/>Kart<text:bookmark-end text:name="__RefHeading___kart_12"/><text:bookmark-end text:name="kart"/></text:h>
      <text:p text:style-name="Text_20_body"><draw:frame draw:style-name="mediacenter" draw:name="10" text:anchor-type="paragraph" draw:z-index="10" svg:width="21.166666666667cm" style:rel-width="100%" svg:height="18.039204097715cm" style:rel-height="scale"><draw:image xlink:href="Pictures/652d76173765afb03ea580c62327db2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varsling:finnmarkskysten</dc:title>
  </office:meta>
</office:document-meta>
</file>