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212d02912b95c548d036d595a2e2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noskred:lokalt_vaer:vest-finnmark"/><text:bookmark-start text:name="__RefHeading___lokale_vaerforhold_i_vest-finnmark_1"/><text:bookmark-start text:name="lokale_vaerforhold_i_vest-finnmark"/>Lokale værforhold i Vest-Finnmark<text:bookmark-end text:name="__RefHeading___lokale_vaerforhold_i_vest-finnmark_1"/><text:bookmark-end text:name="lokale_vaerforhold_i_vest-finnmark"/></text:h>
      <text:p text:style-name="Text_20_body">Vest-Finnmark regionen er relativt stor og spenner fra skjermet innland til forblåste steder ytterst mot havet, som er utsatt fra SV-NØ vindretning. <text:line-break/>
Generelt kommer det mest nedbør i Kysten - Hammerfest og Finnmarksalpene, middels i Halde - Bognelv
og Kviby - Kvalsund, og minst i Alta. Værskiller er i hovedsak subregiongrensene på figuren under. Fjordsystemene
kanaliserer vind og styrer bygenedbør slik at for eksempel Kvibyområdet og Langfjordbotn får mer nedbør
enn prognosene tilsier. <text:line-break/>
Det er store temperaturforskjeller i regionen. Alta kan være betydelig kaldere enn lenger N og V, særlig i
dalførene. Det er ikke unormalt med en temperaturforskjell på 30 grader. S-SØ vind kan gi føhn i Langfjorden med plussgrader, mens det er -15 grader i vindskjermede områder 3 km lenger V på Brødskift (fylkesgrensa).</text:p>
      <text:p text:style-name="Text_20_body"><draw:frame draw:style-name="media" draw:name="0" text:anchor-type="as-char" draw:z-index="0" svg:width="15.875cm" svg:height="22.363830798479cm"><draw:image xlink:href="Pictures/4b212d02912b95c548d036d595a2e249.png" xlink:type="simple" xlink:show="embed" xlink:actuate="onLoad"/></draw:frame></text:p>
      <text:h text:style-name="Heading_20_4" text:outline-level="4"><text:bookmark-start text:name="__RefHeading___s-so_vind_landvind_2"/><text:bookmark-start text:name="s-so_vind_landvind"/>S-SØ vind (landvind)<text:bookmark-end text:name="__RefHeading___s-so_vind_landvind_2"/><text:bookmark-end text:name="s-so_vind_landvind"/></text:h>
      <text:p text:style-name="Text_20_body">Kan gi noe nedbør i S del av regionen. V for Altafjorden er fjell høye og mye bratt mot S, noe som demper
vindeffekten både i lo- og leformasjoner. Ø for Altafjorden er fjellene rundere og vinden får større tak i alle
eksponeringer.
Eksempel: Flyttbar snø tilgjengelig, kuling fra S-SØ utsatte steder og ikke nedbør (fig. 2.1). N-vendte sideri fjordstrøkene (Halde - Bognelv, Alta, Kviby - Kvalsund) blir mest utsatt område og får gjerne en betydelig
skredfare 3. Utsatte veier er Skillefjorden og E6 i Langfjorden.</text:p>
      <text:h text:style-name="Heading_20_4" text:outline-level="4"><text:bookmark-start text:name="__RefHeading___no_vind_3"/><text:bookmark-start text:name="no_vind"/>NØ vind<text:bookmark-end text:name="__RefHeading___no_vind_3"/><text:bookmark-end text:name="no_vind"/></text:h>
      <text:p text:style-name="Text_20_body">Mest nedbør i Kysten - Hammerfest og Kviby - Kvalsund.
Eksempel: Kuling fra NØ, kaldt, nedbør og frakting av snø (fig. 2.2). Fersk fokksnø inn i lesider mot SV over
det meste av regionen gir gjerne betydelig skredfare 3 (f.eks. veien Hasvik - Breivikbotn), unntatt i Alta som
kan ha lav skredfare 1 under samme forhold.</text:p>
      <text:h text:style-name="Heading_20_4" text:outline-level="4"><text:bookmark-start text:name="__RefHeading___n_vind_4"/><text:bookmark-start text:name="n_vind"/>N vind<text:bookmark-end text:name="__RefHeading___n_vind_4"/><text:bookmark-end text:name="n_vind"/></text:h>
      <text:p text:style-name="Text_20_body">Vær fra N treffer hele regionen (fig. 2.3). Dette er vindretningen som gir mest nedbør helt inn til Alta. Mens
det står på, vil det gjerne bli betydelig skredfare 3 i hele regionen.</text:p>
      <text:h text:style-name="Heading_20_4" text:outline-level="4"><text:bookmark-start text:name="__RefHeading___nv_vind_5"/><text:bookmark-start text:name="nv_vind"/>NV vind<text:bookmark-end text:name="__RefHeading___nv_vind_5"/><text:bookmark-end text:name="nv_vind"/></text:h>
      <text:p text:style-name="Text_20_body">Eksempel: Kuling fra NV gir massivt bygevær inn mot regionen, men når i mindre grad helt inn til Alta (fig.
2.4). Det kan gi stor skredfare 4 på Kysten - Hammerfest, i Finnmarksalpene og Kviby-Kvalsund, betydelig 3 i
Halde-Bognelv, og moderat 2 i Alta.</text:p>
      <text:h text:style-name="Heading_20_4" text:outline-level="4"><text:bookmark-start text:name="__RefHeading___v_vind_6"/><text:bookmark-start text:name="v_vind"/>V vind<text:bookmark-end text:name="__RefHeading___v_vind_6"/><text:bookmark-end text:name="v_vind"/></text:h>
      <text:p text:style-name="Text_20_body">Klassisk V-vær med vind og mildvær (fig 2.5). I Alta og Halde-Bognelv er det gjerne oppholdsvær, mens
resten av regionen får nedbør. Samtidig er det ofte føhn-effekt i Ø deler av Haldefjella, slik at skredfare be-
tydelig 3 slår inn i hele regionen unntatt Alta.</text:p>
      <text:h text:style-name="Heading_20_4" text:outline-level="4"><text:bookmark-start text:name="__RefHeading___sv_vind_7"/><text:bookmark-start text:name="sv_vind"/>SV vind<text:bookmark-end text:name="__RefHeading___sv_vind_7"/><text:bookmark-end text:name="sv_vind"/></text:h>
      <text:p text:style-name="Text_20_body">Et massivt lavtrykk gir SV inn mot hele regionen med nedbør og vind opp mot storm styrke (fig. 2.6). Alta
vil ligge skjermet bak flere fjellområder lengre SV, vil merke lite til været, og kan ha lav skredfare 1. Kysten-
Hammerfest vil få det hardest, og her vil et klassisk snødekke med vedvarende svake lag kunne trigges, og
gi høy skredfare 4. Derimellom har vi en gradvis overgang i regionen, og en situasjon der vi tar i bruk hele
skalaen er ikke usannsynlig.</text:p>
      <text:h text:style-name="Heading_20_4" text:outline-level="4"><text:bookmark-start text:name="__RefHeading___o_vind_i_aprilmai_8"/><text:bookmark-start text:name="o_vind_i_aprilmai"/>Ø vind i april/mai<text:bookmark-end text:name="__RefHeading___o_vind_i_aprilmai_8"/><text:bookmark-end text:name="o_vind_i_aprilmai"/></text:h>
      <text:p text:style-name="Text_20_body">Vind fra øst gir oftest lave skyer over store deler av regionen, normalt vest til et værskille Alteidet - Øksfjord-
jøkelen. Skydekket kan forsterke tineprosesser og forsinke fryseprosesser slik at skredfaren er svært ulik der
hvor det er klarvær vest for dette værskillet. Oppsprekking i skydekket vest for fjell kan gi lokale variasjoner,
ofte med oppmagasinering av solvarme og økende skredfare.</text:p>
      <text:h text:style-name="Heading_20_4" text:outline-level="4"><text:bookmark-start text:name="__RefHeading___vedvarende_svake_lag_9"/><text:bookmark-start text:name="vedvarende_svake_lag"/>Vedvarende svake lag<text:bookmark-end text:name="__RefHeading___vedvarende_svake_lag_9"/><text:bookmark-end text:name="vedvarende_svake_lag"/></text:h>
      <text:p text:style-name="Text_20_body">Regionen får vedvarende svake lag hver vinter i større grad enn lenger S og V, pga. færre innslag av mildvær/
regn som gjennomfukter snødekket, og innlandsklima i store deler av regionen.
Manglende mildvær og skiftende vindretning gjør at le og lo skifter ofte. Hele snødekket kan flyttes inn over
tidligere tynt snødekke som er omvandlet. Typisk skifte fra NV vær til S-Ø gir omfattende skredsyklus.
Vedvarende svake lag dannes ofte helt ned til havnivå, og kan bli bevart i skogen og skoggrensa selv om
snødekket er helt vindpresset i fjellet. Hver vinter går det skred på vei som starter 50-200 moh. (for eksempel
på E6 i Langfjorden).
Halde - Bognelv, særlig S halvdel med Botnelvdalen og V-sida av Mathisdalen:
I kalde perioder kan hele snødekket omvandles (uttørking, kantkorn) og ved neste snøfall gi overraskende
høy skredfare. Dette området får mer nedbør enn Alta, hvor det samme skjer uten å gi like høy skredf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snoskred:lokalt_vaer:vest-finnmark</dc:title>
  </office:meta>
</office:document-meta>
</file>