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2935862efebd65b70da2b8d39ff9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trollheimen"/><text:bookmark-start text:name="__RefHeading___lokalt_vaer_1"/><text:bookmark-start text:name="lokalt_vaer"/>Lokalt vær<text:bookmark-end text:name="__RefHeading___lokalt_vaer_1"/><text:bookmark-end text:name="lokalt_vaer"/></text:h>
      <text:p text:style-name="Text_20_body"><draw:frame draw:style-name="media" draw:name="0" text:anchor-type="as-char" draw:z-index="0" svg:width="13.229166666667cm" svg:height="12.697801246537cm"><draw:image xlink:href="Pictures/172935862efebd65b70da2b8d39ff92a.png" xlink:type="simple" xlink:show="embed" xlink:actuate="onLoad"/></draw:frame>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list text:style-name="List_20_1" text:continue-numbering="false">
        <text:list-item>
          <text:p text:style-name="List_20_1_Content_First"> NV-N gir snøbyger og er den vindretningen som gir mest nedbør.</text:p>
        </text:list-item>
        <text:list-item>
          <text:p text:style-name="List_20_1_Content"> V kan gi en del nedbør nord i regionen</text:p>
        </text:list-item>
        <text:list-item>
          <text:p text:style-name="List_20_1_Content"> SV gir stort sett bare nedbør i “ytre strøk” nordvest i regionen. På denne retningen kan prognosene ofte vise for mye nedbør.</text:p>
        </text:list-item>
        <text:list-item>
          <text:p text:style-name="List_20_1_Content_Last"> NØ-S gir stort sett oppholdsvær, men Ø-SØ kan gi litt nedbør og godt skiføre i indre strøk</text:p>
        </text:list-item>
      </text:list>
      <text:list text:style-name="List_20_1" text:continue-numbering="false">
        <text:list-item>
          <text:p text:style-name="LastListParagraph_List_20_1_Content_First"> Generelt mest nedbør i vestlige og nordlige deler av regionen, tørrere i sørøstlige del. </text:p>
        </text:list-item>
      </text:list>
      <text:list text:style-name="List_20_1" text:continue-numbering="false">
        <text:list-item>
          <text:p text:style-name="LastListParagraph_List_20_1_Content_First"> Storhornet er et tydelig værskille. På sør-øst vil nedbøren stoppe omtrent ved Storhornet.</text:p>
        </text:list-item>
      </text:list>
      <text:p text:style-name="Text_20_body">Ikke uvanlig at det kommer mindre nedbør enn meldt.</text:p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p text:style-name="Text_20_body">I indre strøk rundt Dovre platået, Drivdalen og rundt Oppdal er det terreng med store henteområder for vindtransport av snø. Disse områdene er særlig utsatt for SØ vindretning.</text:p>
      <text:p text:style-name="Text_20_body">Det er mindre henteområder jo lengre “ut” i regionen man kommer </text:p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list text:style-name="List_20_1" text:continue-numbering="false">
        <text:list-item>
          <text:p text:style-name="List_20_1_Content_First"> Generelt mildere nord og vest i regionen, mens det ofte er kaldt i sørøstlige deler.</text:p>
        </text:list-item>
        <text:list-item>
          <text:p text:style-name="List_20_1_Content"> Ved væromslag/mildvær stiger temperaturen først i ytre strøk.</text:p>
        </text:list-item>
        <text:list-item>
          <text:p text:style-name="List_20_1_Content_Last"> S-SØ kan gi føhnvind. Der hvor vinden slår ned blir det veldig varmt, særlig ved fjordene. Men det er også groper i terrenget hvor varmen ikke «får tak».  </text:p>
        </text:list-item>
      </text:list>
      <text:p text:style-name="Text_20_body">Vedvarende svake lag er mest utbredt i indre strøk (tynnere snødekke og kalder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trollheimen</dc:title>
  </office:meta>
</office:document-meta>
</file>