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5da864b7cc9981628d5277bd9484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:sunnmore"/><text:bookmark-start text:name="__RefHeading___lokale_vaerforhold_pa_sunnmore_1"/><text:bookmark-start text:name="lokale_vaerforhold_pa_sunnmore"/>Lokale værforhold på Sunnmøre<text:bookmark-end text:name="__RefHeading___lokale_vaerforhold_pa_sunnmore_1"/><text:bookmark-end text:name="lokale_vaerforhold_pa_sunnmore"/></text:h>
      <text:p text:style-name="Text_20_body"><text:span text:style-name="Strong_20_Emphasis">Skoggrense:</text:span> Fra 0 lengst ute ved kysten til 800+ moh i innlandet. Gradient mot innlandet med lokale variasjoner.  <text:line-break/>
<text:span text:style-name="Strong_20_Emphasis">Høyeste fjell:</text:span> 1982 moh (Karitinden) <text:line-break/></text:p>
      <text:p text:style-name="Text_20_body"><draw:frame draw:style-name="media" draw:name="0" text:anchor-type="as-char" draw:z-index="0" svg:width="13.229166666667cm" svg:height="9.5902956298201cm"><draw:image xlink:href="Pictures/a25da864b7cc9981628d5277bd948468.png" xlink:type="simple" xlink:show="embed" xlink:actuate="onLoad"/></draw:frame></text:p>
      <text:p text:style-name="Text_20_body">Mest brukt skiterreng: Standaleidet, Overøye, Strandafjellet, Melshornet.</text:p>
      <text:h text:style-name="Heading_20_4" text:outline-level="4"><text:bookmark-start text:name="__RefHeading___nedbor_2"/><text:bookmark-start text:name="nedbor"/>Nedbør<text:bookmark-end text:name="__RefHeading___nedbor_2"/><text:bookmark-end text:name="nedbor"/></text:h>
      <text:list text:style-name="List_20_1" text:continue-numbering="false">
        <text:list-item>
          <text:p text:style-name="List_20_1_Content_First"> <text:span text:style-name="Strong_20_Emphasis">NV-N</text:span> gir snøbyger. Hvor det kommer mest nedbør styres av vindstyrken. Mye vind gir nedbør i indre deler, mens lite vind gir mer i ytre deler .</text:p>
        </text:list-item>
        <text:list-item>
          <text:p text:style-name="List_20_1_Content"> <text:span text:style-name="Strong_20_Emphasis">SV-V</text:span> gir mest nedbør, men nedbøren kommer som regel som regn. </text:p>
        </text:list-item>
        <text:list-item>
          <text:p text:style-name="List_20_1_Content_Last"> <text:span text:style-name="Strong_20_Emphasis">NØ-S</text:span> gir stort sett oppholdsvær.</text:p>
        </text:list-item>
      </text:list>
      <text:list text:style-name="List_20_1" text:continue-numbering="false">
        <text:list-item>
          <text:p text:style-name="LastListParagraph_List_20_1_Content_First"> Generelt mest nedbør i sørvestlige del av regionen, minst i Tafjordfjella.</text:p>
        </text:list-item>
      </text:list>
      <text:h text:style-name="Heading_20_4" text:outline-level="4"><text:bookmark-start text:name="__RefHeading___vind_3"/><text:bookmark-start text:name="vind"/>Vind<text:bookmark-end text:name="__RefHeading___vind_3"/><text:bookmark-end text:name="vind"/></text:h>
      <text:list text:style-name="List_20_1" text:continue-numbering="false">
        <text:list-item>
          <text:p text:style-name="LastListParagraph_List_20_1_Content_First"> Generelt alpin terreng med relativt små henteområder. Noen lokale åpne daler og store fjellsider kan fungere som henteområder. </text:p>
        </text:list-item>
      </text:list>
      <text:list text:style-name="List_20_1" text:continue-numbering="false">
        <text:list-item>
          <text:p text:style-name="LastListParagraph_List_20_1_Content_First"> Det er alpin terreng med store variasjoner i topografi i varslingsregionen og alle vindretninger kan generere skredfarlige forhold. Her må en se an lokale variasjoner. </text:p>
        </text:list-item>
      </text:list>
      <text:list text:style-name="List_20_1" text:continue-numbering="false">
        <text:list-item>
          <text:p text:style-name="LastListParagraph_List_20_1_Content_First"> Lavtrykk og vind fra sørvest vil generere sterkest vind. Lokale variasjoner i fjorder.</text:p>
        </text:list-item>
      </text:list>
      <text:h text:style-name="Heading_20_4" text:outline-level="4"><text:bookmark-start text:name="__RefHeading___temperatur_4"/><text:bookmark-start text:name="temperatur"/>Temperatur<text:bookmark-end text:name="__RefHeading___temperatur_4"/><text:bookmark-end text:name="temperatur"/></text:h>
      <text:list text:style-name="List_20_1" text:continue-numbering="false">
        <text:list-item>
          <text:p text:style-name="LastListParagraph_List_20_1_Content_First"> Indre deler er kjøligere enn resten. </text:p>
        </text:list-item>
      </text:list>
      <text:list text:style-name="List_20_1" text:continue-numbering="false">
        <text:list-item>
          <text:p text:style-name="LastListParagraph_List_20_1_Content_First"> Føhn-effekt kan gi høye temperaturer i innlandet. Helt stille og klart vær vil generere store forskjeller i daler og i høyden. Plutselige væromslag slik som lavtrykk fra sørvest kan midlertidig gi store forskjeller mellom sørvestlige og nordøstlige deler av regionen frem til situasjonen er utlignet. </text:p>
        </text:list-item>
      </text:list>
      <text:list text:style-name="List_20_1" text:continue-numbering="false">
        <text:list-item>
          <text:p text:style-name="LastListParagraph_List_20_1_Content_First"> Vedvarende svake lag mest utbredt i indre deler og i høyden. Sent på sesongen er det større forskjell på nord og sørsider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sunnmore</dc:title>
  </office:meta>
</office:document-meta>
</file>