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666fdee998f490385607066d09fd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lyngen"/><text:bookmark-start text:name="__RefHeading___lokalt_vaer_1"/><text:bookmark-start text:name="lokalt_vaer"/>Lokalt vær<text:bookmark-end text:name="__RefHeading___lokalt_vaer_1"/><text:bookmark-end text:name="lokalt_vaer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a varierer mellom 100-450 moh </text:p>
        </text:list-item>
        <text:list-item>
          <text:p text:style-name="List_20_1_Content">Løsneområder ligger stort sett fra skoggrensa opp til ca 1400 moh </text:p>
        </text:list-item>
        <text:list-item>
          <text:p text:style-name="List_20_1_Content">Høyeste fjell: 1834m (Jiehkkevarri) </text:p>
        </text:list-item>
        <text:list-item>
          <text:p text:style-name="List_20_1_Content">Generelt bratte/alpine fjell. Lite flate høyfjellsområder som kan være henteområder for vindtransport av snø.  </text:p>
        </text:list-item>
        <text:list-item>
          <text:p text:style-name="List_20_1_Content">Mest brukte skiterreng: Nordlenangen, Breivikeidet, Lakselvbukt, Lyngseidet, Lavangsdalen, (over alt) </text:p>
        </text:list-item>
        <text:list-item>
          <text:p text:style-name="List_20_1_Content_Last">Mest brukte skuterterreng: Nordlenangen, Lakselvdalen, Saltdalen/Ramfjordbotn 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p text:style-name="Text_20_body"><draw:frame draw:style-name="media" draw:name="0" text:anchor-type="as-char" draw:z-index="0" svg:width="15.875cm" svg:height="14.025485436893cm"><draw:image xlink:href="Pictures/93666fdee998f490385607066d09fdd4.png" xlink:type="simple" xlink:show="embed" xlink:actuate="onLoad"/></draw:frame></text:p>
      <text:list text:style-name="List_20_1" text:continue-numbering="false">
        <text:list-item>
          <text:p text:style-name="List_20_1_Content_First">Store lokale forskjeller. Se kart over. Generelt snør det mest i ytre nordre halvdel av Lyngen, og enkelte plasser i SV del av regionen, for eksempel Laksvatn, Breivikeidet mm.  </text:p>
        </text:list-item>
        <text:list-item>
          <text:p text:style-name="List_20_1_Content">Minst nedøbr kommer SØ del av Lyngen, og områder som er i nedbørsskygge, feks Nordkjosbotn.   </text:p>
        </text:list-item>
        <text:list-item>
          <text:p text:style-name="List_20_1_Content">Generelt mye snø på bygevær fra NV, og noen steder N og NØ. </text:p>
        </text:list-item>
        <text:list-item>
          <text:p text:style-name="List_20_1_Content">SV gir normalt lite nedbør i regionen, til forskjell fra Tromsø, men kan i noen deler av søndre SV områder gi snø feks Andersdalen, Lavangsdalen.  </text:p>
        </text:list-item>
        <text:list-item>
          <text:p text:style-name="List_20_1_Content_Last">Mye snø på N i områdene som er merka på kartet, spesielt obs på nordlenangen/nordlygen og Lakselvbukt. 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list text:style-name="List_20_1" text:continue-numbering="false">
        <text:list-item>
          <text:p text:style-name="List_20_1_Content_First"> Kyststrøkene i nordlyngen, og generelt de høye fjelltoppene i midten av Lyngen er utsatt på flere vindretninger. Det finnes noen dal-effekter og fallvind.</text:p>
        </text:list-item>
        <text:list-item>
          <text:p text:style-name="List_20_1_Content"> Fjellbølger på SØ når det inversjon og blåser i høyden, da blir det ekstremt sterke vindkast noen steder, og ganske stille andre.  </text:p>
        </text:list-item>
        <text:list-item>
          <text:p text:style-name="List_20_1_Content"> SØ lyngen er gjerne skjermet for V og NV. Generelt mange store variasjoner og ulike steder med mye/lite vind på lik vindretning fra gang til gang.  </text:p>
        </text:list-item>
        <text:list-item>
          <text:p text:style-name="List_20_1_Content_Last"> Typisk sterk vind fra SV-NV og  også SØ ved spesielle tilfeller.  </text:p>
        </text:list-item>
      </text:list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ist_20_1_Content_First"> Det kan være store temperaturforskjeller i regionen. Det kan være &gt;10-20 grader forskjell på Breivikeidet/Lavangsdalen og Svensby, Lenangen, Lyngseidet. Dette er gjerne på klarvær med lite vind. Utenom det er gjerne lite temperaturforskjeller.  </text:p>
        </text:list-item>
        <text:list-item>
          <text:p text:style-name="List_20_1_Content_Last"> Vi tror (antar) at det er mer VVSL på indre strøk, dvs sørlyngen, enn i nordlyngen.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lyngen</dc:title>
  </office:meta>
</office:document-meta>
</file>