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lokalt_vaer:jotunheimen"/><text:bookmark-start text:name="__RefHeading___lokale_vaerforhold_i_jotunheimen_1"/><text:bookmark-start text:name="lokale_vaerforhold_i_jotunheimen"/>Lokale værforhold i Jotunheimen<text:bookmark-end text:name="__RefHeading___lokale_vaerforhold_i_jotunheimen_1"/><text:bookmark-end text:name="lokale_vaerforhold_i_jotunheim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lokalt_vaer:jotunheimen</dc:title>
  </office:meta>
</office:document-meta>
</file>