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8cab3fea6d03828f24f868c86270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indre_sogn"/><text:bookmark-start text:name="__RefHeading___lokale_vaerforhold_i_indre_sogn_1"/><text:bookmark-start text:name="lokale_vaerforhold_i_indre_sogn"/>Lokale værforhold i Indre Sogn<text:bookmark-end text:name="__RefHeading___lokale_vaerforhold_i_indre_sogn_1"/><text:bookmark-end text:name="lokale_vaerforhold_i_indre_sogn"/></text:h>
      <text:p text:style-name="Text_20_body"><text:span text:style-name="Strong_20_Emphasis">Skoggrense:</text:span> 800-1000, høyest mot øst <text:line-break/>
<text:span text:style-name="Strong_20_Emphasis">Høyeste fjell:</text:span> 2406 moh (Storen) <text:line-break/>
<text:span text:style-name="Strong_20_Emphasis">Løsneområder:</text:span> Over skog, 800-1700 </text:p>
      <text:p text:style-name="Text_20_body"><draw:frame draw:style-name="media" draw:name="0" text:anchor-type="as-char" draw:z-index="0" svg:width="13.229166666667cm" svg:height="14.782155797101cm"><draw:image xlink:href="Pictures/9c8cab3fea6d03828f24f868c86270ef.png" xlink:type="simple" xlink:show="embed" xlink:actuate="onLoad"/></draw:frame></text:p>
      <text:p text:style-name="Text_20_body">Mest brukte skiterreng: Sogndalsdalen og Jostedalen, høgder mellom 400-1400 <text:line-break/>
Mest brukte skuterterreng: Ein del ulovlig i Sogndalsdalen, mot Leikanger </text:p>
      <text:h text:style-name="Heading_20_4" text:outline-level="4"><text:bookmark-start text:name="__RefHeading___nedbor_2"/><text:bookmark-start text:name="nedbor"/>Nedbør<text:bookmark-end text:name="__RefHeading___nedbor_2"/><text:bookmark-end text:name="nedbor"/></text:h>
      <text:p text:style-name="Text_20_body"> * Sogndalsdalen, Fjærland, Jostedalen får mykje nedbør </text:p>
      <text:p text:style-name="Text_20_body"> * Sør for Sognefjorden får mindre mengder snø, gjelder Kaupangerområdet. Området aust for Lusterfjorden får også mindre snømengder. </text:p>
      <text:p text:style-name="Text_20_body"> * Generelt tørt i indre/østre strøk av regionen. Årdal – Lærdal - Aurland </text:p>
      <text:p text:style-name="Text_20_body"> * Mest nedbør kjem på vind frå SV, ein del restar frå SØ. Jostedalen får kanskje litt meir på Ø enn f.eks Sogndalsdalen. </text:p>
      <text:p text:style-name="Text_20_body"> * Kanskje Fjærlandsområdet får meir på NV som skvett over breeane. Fjærland, Sogndalsdalen og Jostedalen får mykje meir snø enn områda sør for Sognefjorden, og dels aust for Lustrafjorden. </text:p>
      <text:p text:style-name="Text_20_body"> * Ofte mindre nedbør enn meldt på austleg vindretning.</text:p>
      <text:h text:style-name="Heading_20_4" text:outline-level="4"><text:bookmark-start text:name="__RefHeading___vind_3"/><text:bookmark-start text:name="vind"/>Vind<text:bookmark-end text:name="__RefHeading___vind_3"/><text:bookmark-end text:name="vind"/></text:h>
      <text:p text:style-name="Text_20_body"> * Store henteområder for vindtransport av snø i området rundt breane i vest, og høgfjellsterreng aust i regionen </text:p>
      <text:p text:style-name="Text_20_body"> * Typisk sterk vind frå vest, men ein del problem ved vind fra Aust. 
 * Stort sett meir vind når det er rett fra Vest enn SV, ,en kanskje meir nedbør når vinden kjem frå SV enn fra V. </text:p>
      <text:p text:style-name="Text_20_body"> * Få punkt på yr som gir reel vind i området. Typisk eit par punkt langs fjorden, eller høgaste fjellpunkt.</text:p>
      <text:p text:style-name="Text_20_body"> * Ofte ein del ganger mindre fjellvind enn meldt. Store lokale forskjellar.</text:p>
      <text:h text:style-name="Heading_20_4" text:outline-level="4"><text:bookmark-start text:name="__RefHeading___temperatur_4"/><text:bookmark-start text:name="temperatur"/>Temperatur<text:bookmark-end text:name="__RefHeading___temperatur_4"/><text:bookmark-end text:name="temperatur"/></text:h>
      <text:p text:style-name="Text_20_body"> * Kjølig innerst i Jostedalen, og nær bre. Sogndalsdalen meir midt i mellom. Mildt i Balestrand/Leikanger. Generelt mildt nærmare fjord. Lite kjennskap til forskjeller sør for Sognefjorden og indre strøk </text:p>
      <text:p text:style-name="Text_20_body"> * Ved fint vær, kaldare i indre strøk enn ved fjorden. </text:p>
      <text:p text:style-name="Text_20_body"> * Leikangerområdet er generelt varmere</text:p>
      <text:p text:style-name="Text_20_body"> * Vedvarende svake lag har generelt større utbredelse i indre strø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indre_sogn</dc:title>
  </office:meta>
</office:document-meta>
</file>