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adf1553e95105ad1bd7dba99a0f4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indre_fjordane"/><text:bookmark-start text:name="__RefHeading___indre_fjordane_1"/><text:bookmark-start text:name="indre_fjordane"/>Indre Fjordane<text:bookmark-end text:name="__RefHeading___indre_fjordane_1"/><text:bookmark-end text:name="indre_fjordane"/></text:h>
      <text:p text:style-name="Text_20_body"><text:span text:style-name="Strong_20_Emphasis">Skoggrense:</text:span> 600-700 moh<text:line-break/>
<text:span text:style-name="Strong_20_Emphasis">Høyeste fjell:</text:span> 1957 moh (Høgste Breakulen) <text:line-break/>
<text:span text:style-name="Strong_20_Emphasis">Løsneområder:</text:span> Ytre deler av regionen: 800-1200moh. Indre deler: 1300-1700moh </text:p>
      <text:p text:style-name="Text_20_body"><draw:frame draw:style-name="media" draw:name="0" text:anchor-type="as-char" draw:z-index="0" svg:width="13.229166666667cm" svg:height="12.322249130651cm"><draw:image xlink:href="Pictures/ebadf1553e95105ad1bd7dba99a0f490.png" xlink:type="simple" xlink:show="embed" xlink:actuate="onLoad"/></draw:frame></text:p>
      <text:p text:style-name="Text_20_body">Mest brukt skiterreng: Områdene rundt Jølstravannet, i Angedalen, rundt Gloppefjorden, på Strynefjellet (vårparten), rundt Stryn hele året.  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list text:style-name="List_20_1" text:continue-numbering="false">
        <text:list-item>
          <text:p text:style-name="List_20_1_Content_First"> <text:span text:style-name="Strong_20_Emphasis">NV</text:span> gir snøbyger, særlig i nordlige deler av regionen.</text:p>
        </text:list-item>
        <text:list-item>
          <text:p text:style-name="List_20_1_Content"> <text:span text:style-name="Strong_20_Emphasis">SV</text:span> gir mest nedbør i sørlige deler av regionen.</text:p>
        </text:list-item>
        <text:list-item>
          <text:p text:style-name="List_20_1_Content_Last"> <text:span text:style-name="Strong_20_Emphasis">NØ-SØ</text:span> gir stort sett oppholdsvær.</text:p>
        </text:list-item>
      </text:list>
      <text:list text:style-name="List_20_1" text:continue-numbering="false">
        <text:list-item>
          <text:p text:style-name="LastListParagraph_List_20_1_Content_First"> Generelt mer nedbør i vest enn øst i regionen.</text:p>
        </text:list-item>
      </text:list>
      <text:list text:style-name="List_20_1" text:continue-numbering="false">
        <text:list-item>
          <text:p text:style-name="LastListParagraph_List_20_1_Content_First"> Hyen/ Ålfoten har mer nedbør enn resten av regionen.</text:p>
        </text:list-item>
      </text:list>
      <text:list text:style-name="List_20_1" text:continue-numbering="false">
        <text:list-item>
          <text:p text:style-name="LastListParagraph_List_20_1_Content_First"> Værskille mellom vestenden og østenden av Jølstravannet (mest nedbør på vestenden) </text:p>
        </text:list-item>
      </text:list>
      <text:list text:style-name="List_20_1" text:continue-numbering="false">
        <text:list-item>
          <text:p text:style-name="LastListParagraph_List_20_1_Content_First"> Værskille mellom Hyen og Sandane (mest nedbør i Hyen på SV/V, mest nedbør i Sandane på NV) </text:p>
        </text:list-item>
      </text:list>
      <text:list text:style-name="List_20_1" text:continue-numbering="false">
        <text:list-item>
          <text:p text:style-name="LastListParagraph_List_20_1_Content_First"> Nordlige deler: Mest nedbør på NV </text:p>
        </text:list-item>
      </text:list>
      <text:list text:style-name="List_20_1" text:continue-numbering="false">
        <text:list-item>
          <text:p text:style-name="LastListParagraph_List_20_1_Content_First"> Sørlige deler: Mest nedbør på SV/V </text:p>
        </text:list-item>
      </text:list>
      <text:list text:style-name="List_20_1" text:continue-numbering="false">
        <text:list-item>
          <text:p text:style-name="LastListParagraph_List_20_1_Content_First"> Dersom det er meldt nedbør og østavær, stemmer dette ofte ikke.</text:p>
        </text:list-item>
      </text:list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list text:style-name="List_20_1" text:continue-numbering="false">
        <text:list-item>
          <text:p text:style-name="LastListParagraph_List_20_1_Content_First"> Det er store “henteområder” for vindtransport av snø spesielt ved de store breene i østlige deler av regionen, men også en del avrundede fjell ellers i regionen.</text:p>
        </text:list-item>
      </text:list>
      <text:p text:style-name="Text_20_body">Veger som er ekstra utsatt på enkelte vindretninger: </text:p>
      <text:list text:style-name="List_20_1" text:continue-numbering="false">
        <text:list-item>
          <text:p text:style-name="List_20_1_Content_First"> Hyevegen - SØ/Ø, </text:p>
        </text:list-item>
        <text:list-item>
          <text:p text:style-name="List_20_1_Content"> E39 ved Horindalsvannet - SØ, </text:p>
        </text:list-item>
        <text:list-item>
          <text:p text:style-name="List_20_1_Content"> Strynefjellvegen fra SØ til NV, </text:p>
        </text:list-item>
        <text:list-item>
          <text:p text:style-name="List_20_1_Content"> Oldedalen og Lodalen fra NØ til V, </text:p>
        </text:list-item>
        <text:list-item>
          <text:p text:style-name="List_20_1_Content"> Våtedalen - Ø og V, </text:p>
        </text:list-item>
        <text:list-item>
          <text:p text:style-name="List_20_1_Content_Last"> Kjøsnesfjorden - NØ </text:p>
        </text:list-item>
      </text:list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list text:style-name="List_20_1" text:continue-numbering="false">
        <text:list-item>
          <text:p text:style-name="LastListParagraph_List_20_1_Content_First"> Snøgrensa nord for Våtedalen er ofte på 400moh.</text:p>
        </text:list-item>
      </text:list>
      <text:list text:style-name="List_20_1" text:continue-numbering="false">
        <text:list-item>
          <text:p text:style-name="LastListParagraph_List_20_1_Content_First"> Temperatur rundt Jølstravannet styres delvis av om vannet er fryst eller ikke. Vannet ligger på 200moh.  </text:p>
        </text:list-item>
      </text:list>
      <text:list text:style-name="List_20_1" text:continue-numbering="false">
        <text:list-item>
          <text:p text:style-name="LastListParagraph_List_20_1_Content_First"> I områdene rundt breene er det kjøligere. </text:p>
        </text:list-item>
      </text:list>
      <text:list text:style-name="List_20_1" text:continue-numbering="false">
        <text:list-item>
          <text:p text:style-name="LastListParagraph_List_20_1_Content_First"> Haukedal, Angedal og Naustdal har ofte lavere snøgrense enn ved Jølstravannet. </text:p>
        </text:list-item>
      </text:list>
      <text:list text:style-name="List_20_1" text:continue-numbering="false">
        <text:list-item>
          <text:p text:style-name="LastListParagraph_List_20_1_Content_First"> Vedvarende svake lag er mest utbredt i indre og høystliggende deler av regionen (feks Strynefjellet)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indre_fjordane</dc:title>
  </office:meta>
</office:document-meta>
</file>