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noskred:lokalt_vaer:hardanger"/><text:bookmark-start text:name="__RefHeading___lokale_vaerforhold_i_hardanger_1"/><text:bookmark-start text:name="lokale_vaerforhold_i_hardanger"/>Lokale værforhold i Hardanger<text:bookmark-end text:name="__RefHeading___lokale_vaerforhold_i_hardanger_1"/><text:bookmark-end text:name="lokale_vaerforhold_i_hardang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noskred:lokalt_vaer:hardanger</dc:title>
  </office:meta>
</office:document-meta>
</file>