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4ddcd0c300e70960a6aae13b72bc7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wiki.met.no_1"/><text:bookmark-start text:name="wiki.met.no"/>wiki.met.no<text:bookmark-end text:name="__RefHeading___wiki.met.no_1"/><text:bookmark-end text:name="wiki.met.no"/></text:h>
      <text:p text:style-name="Text_20_body"><draw:a xlink:type="simple" xlink:href="http://met.no/"><draw:frame draw:style-name="media" draw:name="met.no Legend" text:anchor-type="as-char" draw:z-index="0" svg:width="5.1858333333333cm"><draw:text-box><text:p text:style-name="legendcenter"><draw:frame draw:style-name="media" draw:name="met.no" text:anchor-type="as-char" draw:z-index="0" svg:width="5.1858333333333cm" svg:height="2.1166666666667cm"><draw:image xlink:href="Pictures/94ddcd0c300e70960a6aae13b72bc72a.gif" xlink:type="simple" xlink:show="embed" xlink:actuate="onLoad"/></draw:frame>met.no</text:p></draw:text-box></draw:frame></draw:a></text:p>
      <text:h text:style-name="Heading_20_2" text:outline-level="2"><text:bookmark-start text:name="__RefHeading___met.no_project_index_2"/><text:bookmark-start text:name="met.no_project_index"/>met.no project index<text:bookmark-end text:name="__RefHeading___met.no_project_index_2"/><text:bookmark-end text:name="met.no_project_index"/></text:h>
      <text:list text:style-name="List_20_1" text:continue-numbering="false">
        <text:list-item>
          <text:p text:style-name="List_20_1_Content_First"> <text:a xlink:type="simple" xlink:href="https://diana.wiki.met.no/" text:style-name="Internet_20_link" text:visited-style-name="Visited_20_Internet_20_Link">Diana</text:a></text:p>
        </text:list-item>
        <text:list-item>
          <text:p text:style-name="List_20_1_Content"> <text:a xlink:type="simple" xlink:href="https://kvalobs.wiki.met.no/" text:style-name="Internet_20_link" text:visited-style-name="Visited_20_Internet_20_Link">Kvalobs</text:a></text:p>
        </text:list-item>
        <text:list-item>
          <text:p text:style-name="List_20_1_Content"> <text:a xlink:type="simple" xlink:href="https://mersea-oil-spill.wiki.met.no/" text:style-name="Internet_20_link" text:visited-style-name="Visited_20_Internet_20_Link">Mersea Oil Spill Demonstrations</text:a></text:p>
        </text:list-item>
        <text:list-item>
          <text:p text:style-name="List_20_1_Content"> <text:a xlink:type="simple" xlink:href="https://s4d.wiki.met.no/" text:style-name="Internet_20_link" text:visited-style-name="Visited_20_Internet_20_Link">Search for Damocles</text:a></text:p>
        </text:list-item>
        <text:list-item>
          <text:p text:style-name="List_20_1_Content"> <text:a xlink:type="simple" xlink:href="https://ecoop-river.wiki.met.no/" text:style-name="Internet_20_link" text:visited-style-name="Visited_20_Internet_20_Link">ECOOP</text:a></text:p>
        </text:list-item>
        <text:list-item>
          <text:p text:style-name="List_20_1_Content"> <text:a xlink:type="simple" xlink:href="https://wdb.wiki.met.no/" text:style-name="Internet_20_link" text:visited-style-name="Visited_20_Internet_20_Link">Weather Database</text:a></text:p>
        </text:list-item>
        <text:list-item>
          <text:p text:style-name="List_20_1_Content"> <text:a xlink:type="simple" xlink:href="https://yr.wiki.met.no/" text:style-name="Internet_20_link" text:visited-style-name="Visited_20_Internet_20_Link">Yr</text:a></text:p>
        </text:list-item>
        <text:list-item>
          <text:p text:style-name="List_20_1_Content"> <text:a xlink:type="simple" xlink:href="https://dokipy.wiki.met.no" text:style-name="Internet_20_link" text:visited-style-name="Visited_20_Internet_20_Link">DokIPY</text:a></text:p>
        </text:list-item>
        <text:list-item>
          <text:p text:style-name="List_20_1_Content"> <text:a xlink:type="simple" xlink:href="https://iaoos.wiki.met.no" text:style-name="Internet_20_link" text:visited-style-name="Visited_20_Internet_20_Link">IAOOS</text:a></text:p>
        </text:list-item>
        <text:list-item>
          <text:p text:style-name="List_20_1_Content"> <text:a xlink:type="simple" xlink:href="https://metno.wiki.met.no" text:style-name="Internet_20_link" text:visited-style-name="Visited_20_Internet_20_Link">met.no</text:a></text:p>
        </text:list-item>
        <text:list-item>
          <text:p text:style-name="List_20_1_Content"> <text:a xlink:type="simple" xlink:href="https://osisaf.wiki.met.no" text:style-name="Internet_20_link" text:visited-style-name="Visited_20_Internet_20_Link">OSISAF</text:a></text:p>
        </text:list-item>
        <text:list-item>
          <text:p text:style-name="List_20_1_Content"> <text:a xlink:type="simple" xlink:href="https://thorpex.wiki.met.no" text:style-name="Internet_20_link" text:visited-style-name="Visited_20_Internet_20_Link">Thorpex</text:a></text:p>
        </text:list-item>
        <text:list-item>
          <text:p text:style-name="List_20_1_Content_Last"> <text:a xlink:type="simple" xlink:href="https://wiki.met.no/openpap/start" text:style-name="Internet_20_link" text:visited-style-name="Visited_20_Internet_20_Link">OpenPAP</text:a></text:p>
        </text:list-item>
      </text:list>
      <text:p text:style-name="Text_20_body"><text:line-break/></text:p>
      <text:h text:style-name="Heading_20_2" text:outline-level="2"><text:bookmark-start text:name="__RefHeading___about_this_installation_3"/><text:bookmark-start text:name="about_this_installation"/>About this installation<text:bookmark-end text:name="__RefHeading___about_this_installation_3"/><text:bookmark-end text:name="about_this_installation"/></text:h>
      <text:list text:style-name="List_20_1" text:continue-numbering="false">
        <text:list-item>
          <text:p text:style-name="LastListParagraph_List_20_1_Content_First"> <text:a xlink:type="simple" xlink:href="https://wiki.met.no/plugins" text:style-name="Internet_20_link" text:visited-style-name="Visited_20_Internet_20_Link">Installed plugins and upload limit</text:a></text:p>
        </text:list-item>
      </text:list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  <text:p text:style-name="Text_20_body">This menu is a sidebar menu. To create a custom sidebar menu in your own project create a page with the name «sidebar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idebar</dc:title>
  </office:meta>
</office:document-meta>
</file>