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fb2871ae344d48f3d106882c3875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met.no/"><draw:frame draw:style-name="mediacenter" draw:name="met.no Legend" text:anchor-type="paragraph" draw:z-index="0" svg:width="4.2333333333333cm"><draw:text-box><text:p text:style-name="legendcenter"><draw:frame draw:style-name="mediacenter" draw:name="met.no" text:anchor-type="paragraph" draw:z-index="0" svg:width="4.2333333333333cm" svg:height="4.2597916666667cm"><draw:image xlink:href="Pictures/4afb2871ae344d48f3d106882c38758b.png" xlink:type="simple" xlink:show="embed" xlink:actuate="onLoad"/></draw:frame>met.no</text:p></draw:text-box></draw:frame></draw:a></text:p>
      <text:h text:style-name="Heading_20_2" text:outline-level="2"><text:bookmark text:name="sidebar2"/><text:bookmark-start text:name="__RefHeading___met.no_wikis_project_index_1"/><text:bookmark-start text:name="met.no_wikis_project_index"/>met.no wikis project index<text:bookmark-end text:name="__RefHeading___met.no_wikis_project_index_1"/><text:bookmark-end text:name="met.no_wikis_project_index"/></text:h>
      <text:list text:style-name="List_20_1" text:continue-numbering="false">
        <text:list-item>
          <text:p text:style-name="LastListParagraph_List_20_1_Content_First"> <text:a xlink:type="simple" xlink:href="https://wiki.met.no/metno/start" text:style-name="Internet_20_link" text:visited-style-name="Visited_20_Internet_20_Link">met.no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ccess/start" text:style-name="Internet_20_link" text:visited-style-name="Visited_20_Internet_20_Link">ACCESS</text:a></text:p>
        </text:list-item>
        <text:list-item>
          <text:p text:style-name="List_20_1_Content"> <text:a xlink:type="simple" xlink:href="https://wiki.met.no/aerocom/start" text:style-name="Internet_20_link" text:visited-style-name="Visited_20_Internet_20_Link">Aerocom</text:a></text:p>
        </text:list-item>
        <text:list-item>
          <text:p text:style-name="List_20_1_Content"> <text:a xlink:type="simple" xlink:href="https://wiki.met.no/arctic-sst/start" text:style-name="Internet_20_link" text:visited-style-name="Visited_20_Internet_20_Link">Arctic-SST</text:a></text:p>
        </text:list-item>
        <text:list-item>
          <text:p text:style-name="List_20_1_Content"> <text:a xlink:type="simple" xlink:href="https://wiki.met.no/biowave/start" text:style-name="Internet_20_link" text:visited-style-name="Visited_20_Internet_20_Link">BioWave</text:a></text:p>
        </text:list-item>
        <text:list-item>
          <text:p text:style-name="List_20_1_Content"> <text:a xlink:type="simple" xlink:href="https://wiki.met.no/bmd/start" text:style-name="Internet_20_link" text:visited-style-name="Visited_20_Internet_20_Link">BMD</text:a></text:p>
        </text:list-item>
        <text:list-item>
          <text:p text:style-name="List_20_1_Content"> <text:a xlink:type="simple" xlink:href="https://wiki.met.no/bufr.pm/start" text:style-name="Internet_20_link" text:visited-style-name="Visited_20_Internet_20_Link">BUFR.pm</text:a></text:p>
        </text:list-item>
        <text:list-item>
          <text:p text:style-name="List_20_1_Content"> <text:a xlink:type="simple" xlink:href="https://wiki.met.no/cityzen/start" text:style-name="Internet_20_link" text:visited-style-name="Visited_20_Internet_20_Link">CityZen</text:a></text:p>
        </text:list-item>
        <text:list-item>
          <text:p text:style-name="List_20_1_Content"> <text:a xlink:type="simple" xlink:href="https://wiki.met.no/clipc/start" text:style-name="Internet_20_link" text:visited-style-name="Visited_20_Internet_20_Link">CLIPC Bias-Correction</text:a></text:p>
        </text:list-item>
        <text:list-item>
          <text:p text:style-name="List_20_1_Content"> <text:a xlink:type="simple" xlink:href="https://wiki.met.no/cmems-commons/start" text:style-name="Internet_20_link" text:visited-style-name="Visited_20_Internet_20_Link">CMEMS Commons</text:a></text:p>
        </text:list-item>
        <text:list-item>
          <text:p text:style-name="List_20_1_Content"> <text:a xlink:type="simple" xlink:href="https://wiki.met.no/cmet/start" text:style-name="Internet_20_link" text:visited-style-name="Visited_20_Internet_20_Link">CMET</text:a></text:p>
        </text:list-item>
        <text:list-item>
          <text:p text:style-name="List_20_1_Content"> <text:a xlink:type="simple" xlink:href="https://wiki.met.no/cryorisk/start" text:style-name="Internet_20_link" text:visited-style-name="Visited_20_Internet_20_Link">CryoRisk</text:a></text:p>
        </text:list-item>
        <text:list-item>
          <text:p text:style-name="List_20_1_Content"> <text:a xlink:type="simple" xlink:href="https://wiki.met.no/diana/start" text:style-name="Internet_20_link" text:visited-style-name="Visited_20_Internet_20_Link">Diana</text:a></text:p>
        </text:list-item>
        <text:list-item>
          <text:p text:style-name="List_20_1_Content"> <text:a xlink:type="simple" xlink:href="https://wiki.met.no/dmh/start" text:style-name="Internet_20_link" text:visited-style-name="Visited_20_Internet_20_Link">Cooperation between Department of Meteorology and Hydrology Myanmar (DMH) and the Norwegian Meteorological Institute (Met Norway) on Capacity Building</text:a></text:p>
        </text:list-item>
        <text:list-item>
          <text:p text:style-name="List_20_1_Content"> <text:a xlink:type="simple" xlink:href="https://wiki.met.no/dokipy/start" text:style-name="Internet_20_link" text:visited-style-name="Visited_20_Internet_20_Link">DokIPY</text:a></text:p>
        </text:list-item>
        <text:list-item>
          <text:p text:style-name="List_20_1_Content"> <text:a xlink:type="simple" xlink:href="https://wiki.met.no/ecoop-eurodess/start" text:style-name="Internet_20_link" text:visited-style-name="Visited_20_Internet_20_Link">ECOOP-EuroDeSS</text:a></text:p>
        </text:list-item>
        <text:list-item>
          <text:p text:style-name="List_20_1_Content"> <text:a xlink:type="simple" xlink:href="https://wiki.met.no/ecoop-river/start" text:style-name="Internet_20_link" text:visited-style-name="Visited_20_Internet_20_Link">ECOOP</text:a></text:p>
        </text:list-item>
        <text:list-item>
          <text:p text:style-name="List_20_1_Content"> <text:a xlink:type="simple" xlink:href="https://wiki.met.no/egows2014/start" text:style-name="Internet_20_link" text:visited-style-name="Visited_20_Internet_20_Link">egows2014</text:a></text:p>
        </text:list-item>
        <text:list-item>
          <text:p text:style-name="List_20_1_Content"> <text:a xlink:type="simple" xlink:href="https://wiki.met.no/emep/start" text:style-name="Internet_20_link" text:visited-style-name="Visited_20_Internet_20_Link">EMEP</text:a></text:p>
        </text:list-item>
        <text:list-item>
          <text:p text:style-name="List_20_1_Content"> <text:a xlink:type="simple" xlink:href="https://wiki.met.no/eumetgrid/start" text:style-name="Internet_20_link" text:visited-style-name="Visited_20_Internet_20_Link">EUMETGRID</text:a></text:p>
        </text:list-item>
        <text:list-item>
          <text:p text:style-name="List_20_1_Content"> <text:a xlink:type="simple" xlink:href="https://wiki.met.no/et-climate/start" text:style-name="Internet_20_link" text:visited-style-name="Visited_20_Internet_20_Link">EUMETNET ET Climate</text:a></text:p>
        </text:list-item>
        <text:list-item>
          <text:p text:style-name="List_20_1_Content"> <text:a xlink:type="simple" xlink:href="https://wiki.met.no/fimex/start" text:style-name="Internet_20_link" text:visited-style-name="Visited_20_Internet_20_Link">Fimex</text:a></text:p>
        </text:list-item>
        <text:list-item>
          <text:p text:style-name="List_20_1_Content"> <text:a xlink:type="simple" xlink:href="https://wiki.met.no/fjordmix/start" text:style-name="Internet_20_link" text:visited-style-name="Visited_20_Internet_20_Link">FjordMix</text:a></text:p>
        </text:list-item>
        <text:list-item>
          <text:p text:style-name="List_20_1_Content"> <text:a xlink:type="simple" xlink:href="https://wiki.met.no/gcw/start" text:style-name="Internet_20_link" text:visited-style-name="Visited_20_Internet_20_Link">GCW</text:a></text:p>
        </text:list-item>
        <text:list-item>
          <text:p text:style-name="List_20_1_Content"> <text:a xlink:type="simple" xlink:href="https://wiki.met.no/havdrift/start" text:style-name="Internet_20_link" text:visited-style-name="Visited_20_Internet_20_Link">Havdrift</text:a></text:p>
        </text:list-item>
        <text:list-item>
          <text:p text:style-name="List_20_1_Content"> <text:a xlink:type="simple" xlink:href="https://wiki.met.no/hf-nofo/start" text:style-name="Internet_20_link" text:visited-style-name="Visited_20_Internet_20_Link">HF-NOFO</text:a></text:p>
        </text:list-item>
        <text:list-item>
          <text:p text:style-name="List_20_1_Content"> <text:a xlink:type="simple" xlink:href="https://wiki.met.no/hpc-info/start" text:style-name="Internet_20_link" text:visited-style-name="Visited_20_Internet_20_Link">HPC-info</text:a></text:p>
        </text:list-item>
        <text:list-item>
          <text:p text:style-name="List_20_1_Content"> <text:a xlink:type="simple" xlink:href="https://wiki.met.no/iaoos/start" text:style-name="Internet_20_link" text:visited-style-name="Visited_20_Internet_20_Link">IAOOS</text:a></text:p>
        </text:list-item>
        <text:list-item>
          <text:p text:style-name="List_20_1_Content"> <text:a xlink:type="simple" xlink:href="https://wiki.met.no/kss/start" text:style-name="Internet_20_link" text:visited-style-name="Visited_20_Internet_20_Link">Klimaservicesenteret</text:a></text:p>
        </text:list-item>
        <text:list-item>
          <text:p text:style-name="List_20_1_Content"> <text:a xlink:type="simple" xlink:href="https://wiki.met.no/kvalobs/start" text:style-name="Internet_20_link" text:visited-style-name="Visited_20_Internet_20_Link">Kvalobs</text:a></text:p>
        </text:list-item>
        <text:list-item>
          <text:p text:style-name="List_20_1_Content"> <text:a xlink:type="simple" xlink:href="https://wiki.met.no/mersea-oil-spill/start" text:style-name="Internet_20_link" text:visited-style-name="Visited_20_Internet_20_Link">Mersea Oil Spill Demonstrations</text:a></text:p>
        </text:list-item>
        <text:list-item>
          <text:p text:style-name="List_20_1_Content"> <text:a xlink:type="simple" xlink:href="https://wiki.met.no/metoc/start" text:style-name="Internet_20_link" text:visited-style-name="Visited_20_Internet_20_Link">METOC</text:a></text:p>
        </text:list-item>
        <text:list-item>
          <text:p text:style-name="List_20_1_Content"> <text:a xlink:type="simple" xlink:href="https://wiki.met.no/metamod/start" text:style-name="Internet_20_link" text:visited-style-name="Visited_20_Internet_20_Link">MetaMod</text:a></text:p>
        </text:list-item>
        <text:list-item>
          <text:p text:style-name="List_20_1_Content"> <text:a xlink:type="simple" xlink:href="https://wiki.met.no/metcoop_russia/start" text:style-name="Internet_20_link" text:visited-style-name="Visited_20_Internet_20_Link">Meteorological Cooperation Russia and Norway</text:a></text:p>
        </text:list-item>
        <text:list-item>
          <text:p text:style-name="List_20_1_Content"> <text:a xlink:type="simple" xlink:href="https://wiki.met.no/mist/start" text:style-name="Internet_20_link" text:visited-style-name="Visited_20_Internet_20_Link">MIST Statkraft</text:a></text:p>
        </text:list-item>
        <text:list-item>
          <text:p text:style-name="List_20_1_Content"> <text:a xlink:type="simple" xlink:href="https://wiki.met.no/modfly/start" text:style-name="Internet_20_link" text:visited-style-name="Visited_20_Internet_20_Link">Modfly</text:a></text:p>
        </text:list-item>
        <text:list-item>
          <text:p text:style-name="List_20_1_Content"> <text:a xlink:type="simple" xlink:href="https://wiki.met.no/myocean/start" text:style-name="Internet_20_link" text:visited-style-name="Visited_20_Internet_20_Link">MyOcean</text:a></text:p>
        </text:list-item>
        <text:list-item>
          <text:p text:style-name="List_20_1_Content"> <text:a xlink:type="simple" xlink:href="https://wiki.met.no/myocean2/start" text:style-name="Internet_20_link" text:visited-style-name="Visited_20_Internet_20_Link">MyOcean2</text:a></text:p>
        </text:list-item>
        <text:list-item>
          <text:p text:style-name="List_20_1_Content"> <text:a xlink:type="simple" xlink:href="https://wiki.met.no/myocean-commons/start" text:style-name="Internet_20_link" text:visited-style-name="Visited_20_Internet_20_Link">MyOcean Commons</text:a></text:p>
        </text:list-item>
        <text:list-item>
          <text:p text:style-name="List_20_1_Content"> <text:a xlink:type="simple" xlink:href="https://wiki.met.no/nfcs/start" text:style-name="Internet_20_link" text:visited-style-name="Visited_20_Internet_20_Link">NFCS</text:a></text:p>
        </text:list-item>
        <text:list-item>
          <text:p text:style-name="List_20_1_Content"> <text:a xlink:type="simple" xlink:href="https://wiki.met.no/nito/start" text:style-name="Internet_20_link" text:visited-style-name="Visited_20_Internet_20_Link">NITO</text:a></text:p>
        </text:list-item>
        <text:list-item>
          <text:p text:style-name="List_20_1_Content"> <text:a xlink:type="simple" xlink:href="https://wiki.met.no/nitroznor/start" text:style-name="Internet_20_link" text:visited-style-name="Visited_20_Internet_20_Link">NitrOzNor</text:a></text:p>
        </text:list-item>
        <text:list-item>
          <text:p text:style-name="List_20_1_Content"> <text:a xlink:type="simple" xlink:href="https://wiki.met.no/noos/start" text:style-name="Internet_20_link" text:visited-style-name="Visited_20_Internet_20_Link">NOOS</text:a></text:p>
        </text:list-item>
        <text:list-item>
          <text:p text:style-name="List_20_1_Content"> <text:a xlink:type="simple" xlink:href="https://wiki.met.no/nordavimet-taf-verification/start" text:style-name="Internet_20_link" text:visited-style-name="Visited_20_Internet_20_Link">NordAviMet Verification</text:a></text:p>
        </text:list-item>
        <text:list-item>
          <text:p text:style-name="List_20_1_Content"> <text:a xlink:type="simple" xlink:href="https://wiki.met.no/nordsat/start" text:style-name="Internet_20_link" text:visited-style-name="Visited_20_Internet_20_Link">Nordsat</text:a></text:p>
        </text:list-item>
        <text:list-item>
          <text:p text:style-name="List_20_1_Content"> <text:a xlink:type="simple" xlink:href="https://wiki.met.no/noresm/start" text:style-name="Internet_20_link" text:visited-style-name="Visited_20_Internet_20_Link">NORESM</text:a></text:p>
        </text:list-item>
        <text:list-item>
          <text:p text:style-name="List_20_1_Content"> <text:a xlink:type="simple" xlink:href="https://wiki.met.no/normap/start" text:style-name="Internet_20_link" text:visited-style-name="Visited_20_Internet_20_Link">NORMAP</text:a></text:p>
        </text:list-item>
        <text:list-item>
          <text:p text:style-name="List_20_1_Content"> <text:a xlink:type="simple" xlink:href="https://wiki.met.no/norspill/start" text:style-name="Internet_20_link" text:visited-style-name="Visited_20_Internet_20_Link">NorSpill</text:a></text:p>
        </text:list-item>
        <text:list-item>
          <text:p text:style-name="List_20_1_Content"> <text:a xlink:type="simple" xlink:href="https://wiki.met.no/nwp/start" text:style-name="Internet_20_link" text:visited-style-name="Visited_20_Internet_20_Link">NWP</text:a></text:p>
        </text:list-item>
        <text:list-item>
          <text:p text:style-name="List_20_1_Content"> <text:a xlink:type="simple" xlink:href="https://wiki.met.no/nytt_bygg/start" text:style-name="Internet_20_link" text:visited-style-name="Visited_20_Internet_20_Link">Nytt bygg</text:a></text:p>
        </text:list-item>
        <text:list-item>
          <text:p text:style-name="List_20_1_Content"> <text:a xlink:type="simple" xlink:href="https://wiki.met.no/obsklim/start" text:style-name="Internet_20_link" text:visited-style-name="Visited_20_Internet_20_Link">ObsKlim</text:a></text:p>
        </text:list-item>
        <text:list-item>
          <text:p text:style-name="List_20_1_Content"> <text:a xlink:type="simple" xlink:href="https://wiki.met.no/oilwave/start" text:style-name="Internet_20_link" text:visited-style-name="Visited_20_Internet_20_Link">OilWave</text:a></text:p>
        </text:list-item>
        <text:list-item>
          <text:p text:style-name="List_20_1_Content"> <text:a xlink:type="simple" xlink:href="https://wiki.met.no/osisaf-hl/start" text:style-name="Internet_20_link" text:visited-style-name="Visited_20_Internet_20_Link">OSISAF HL</text:a></text:p>
        </text:list-item>
        <text:list-item>
          <text:p text:style-name="List_20_1_Content"> <text:a xlink:type="simple" xlink:href="https://wiki.met.no/osisaf-pt/start" text:style-name="Internet_20_link" text:visited-style-name="Visited_20_Internet_20_Link">OSI SAF Project Team</text:a></text:p>
        </text:list-item>
        <text:list-item>
          <text:p text:style-name="List_20_1_Content"> <text:a xlink:type="simple" xlink:href="https://wiki.met.no/opnet/start" text:style-name="Internet_20_link" text:visited-style-name="Visited_20_Internet_20_Link">OpNet</text:a></text:p>
        </text:list-item>
        <text:list-item>
          <text:p text:style-name="List_20_1_Content"> <text:a xlink:type="simple" xlink:href="https://wiki.met.no/polarprofile/start" text:style-name="Internet_20_link" text:visited-style-name="Visited_20_Internet_20_Link">Polar Profile</text:a></text:p>
        </text:list-item>
        <text:list-item>
          <text:p text:style-name="List_20_1_Content"> <text:a xlink:type="simple" xlink:href="https://wiki.met.no/prorad/start" text:style-name="Internet_20_link" text:visited-style-name="Visited_20_Internet_20_Link">Prorad</text:a></text:p>
        </text:list-item>
        <text:list-item>
          <text:p text:style-name="List_20_1_Content"> <text:a xlink:type="simple" xlink:href="https://wiki.met.no/roms/start" text:style-name="Internet_20_link" text:visited-style-name="Visited_20_Internet_20_Link">Roms</text:a></text:p>
        </text:list-item>
        <text:list-item>
          <text:p text:style-name="List_20_1_Content"> <text:a xlink:type="simple" xlink:href="https://wiki.met.no/seaice_cci/start" text:style-name="Internet_20_link" text:visited-style-name="Visited_20_Internet_20_Link">Sea Ice CCI</text:a></text:p>
        </text:list-item>
        <text:list-item>
          <text:p text:style-name="List_20_1_Content"> <text:a xlink:type="simple" xlink:href="https://wiki.met.no/s4d/start" text:style-name="Internet_20_link" text:visited-style-name="Visited_20_Internet_20_Link">Search for Damocles</text:a></text:p>
        </text:list-item>
        <text:list-item>
          <text:p text:style-name="List_20_1_Content"> <text:a xlink:type="simple" xlink:href="https://wiki.met.no/siwtac/start" text:style-name="Internet_20_link" text:visited-style-name="Visited_20_Internet_20_Link">SIW TAC</text:a></text:p>
        </text:list-item>
        <text:list-item>
          <text:p text:style-name="List_20_1_Content"> <text:a xlink:type="simple" xlink:href="https://wiki.met.no/snoskred/start" text:style-name="Internet_20_link" text:visited-style-name="Visited_20_Internet_20_Link">Snøskred</text:a></text:p>
        </text:list-item>
        <text:list-item>
          <text:p text:style-name="List_20_1_Content"> <text:a xlink:type="simple" xlink:href="https://wiki.met.no/thorpex/start" text:style-name="Internet_20_link" text:visited-style-name="Visited_20_Internet_20_Link">Thorpex</text:a></text:p>
        </text:list-item>
        <text:list-item>
          <text:p text:style-name="List_20_1_Content"> <text:a xlink:type="simple" xlink:href="https://wiki.met.no/tseries/start" text:style-name="Internet_20_link" text:visited-style-name="Visited_20_Internet_20_Link">Tseries</text:a></text:p>
        </text:list-item>
        <text:list-item>
          <text:p text:style-name="List_20_1_Content"> <text:a xlink:type="simple" xlink:href="https://wiki.met.no/vietnam/start" text:style-name="Internet_20_link" text:visited-style-name="Visited_20_Internet_20_Link">Vietnam</text:a></text:p>
        </text:list-item>
        <text:list-item>
          <text:p text:style-name="List_20_1_Content"> <text:a xlink:type="simple" xlink:href="https://wiki.met.no/vulkanaske/start" text:style-name="Internet_20_link" text:visited-style-name="Visited_20_Internet_20_Link">Vulkanaske</text:a></text:p>
        </text:list-item>
        <text:list-item>
          <text:p text:style-name="List_20_1_Content"> <text:a xlink:type="simple" xlink:href="https://wiki.met.no/wdb/start" text:style-name="Internet_20_link" text:visited-style-name="Visited_20_Internet_20_Link">Weather Database</text:a></text:p>
        </text:list-item>
        <text:list-item>
          <text:p text:style-name="List_20_1_Content"> <text:a xlink:type="simple" xlink:href="https://wiki.met.no/weathergenerator/start" text:style-name="Internet_20_link" text:visited-style-name="Visited_20_Internet_20_Link">Weathergenerator</text:a></text:p>
        </text:list-item>
        <text:list-item>
          <text:p text:style-name="List_20_1_Content"> <text:a xlink:type="simple" xlink:href="https://wiki.met.no/windfarms/start" text:style-name="Internet_20_link" text:visited-style-name="Visited_20_Internet_20_Link">Windfarms</text:a></text:p>
        </text:list-item>
        <text:list-item>
          <text:p text:style-name="List_20_1_Content"> <text:a xlink:type="simple" xlink:href="https://wiki.met.no/wisline/start" text:style-name="Internet_20_link" text:visited-style-name="Visited_20_Internet_20_Link">WISLINE</text:a></text:p>
        </text:list-item>
        <text:list-item>
          <text:p text:style-name="List_20_1_Content_Last"> <text:a xlink:type="simple" xlink:href="https://wiki.met.no/yr/start" text:style-name="Internet_20_link" text:visited-style-name="Visited_20_Internet_20_Link">Yr</text:a></text:p>
        </text:list-item>
      </text:list>
      <text:h text:style-name="Heading_20_2" text:outline-level="2"><text:bookmark-start text:name="__RefHeading___met.no_organizations_2"/><text:bookmark-start text:name="met.no_organizations"/>met.no organizations<text:bookmark-end text:name="__RefHeading___met.no_organizations_2"/><text:bookmark-end text:name="met.no_organizations"/></text:h>
      <text:list text:style-name="List_20_1" text:continue-numbering="false">
        <text:list-item>
          <text:p text:style-name="List_20_1_Content_First"> <text:a xlink:type="simple" xlink:href="https://wiki.met.no/forskerforbundet/start" text:style-name="Internet_20_link" text:visited-style-name="Visited_20_Internet_20_Link">Forskerforbundet</text:a></text:p>
        </text:list-item>
        <text:list-item>
          <text:p text:style-name="List_20_1_Content"> <text:a xlink:type="simple" xlink:href="https://wiki.met.no/mtl/start" text:style-name="Internet_20_link" text:visited-style-name="Visited_20_Internet_20_Link">MTL</text:a></text:p>
        </text:list-item>
        <text:list-item>
          <text:p text:style-name="List_20_1_Content"> <text:a xlink:type="simple" xlink:href="https://wiki.met.no/tekna/start" text:style-name="Internet_20_link" text:visited-style-name="Visited_20_Internet_20_Link">Tekna</text:a></text:p>
        </text:list-item>
        <text:list-item>
          <text:p text:style-name="List_20_1_Content_Last"> <text:a xlink:type="simple" xlink:href="https://wiki.met.no/idrettslaget/start" text:style-name="Internet_20_link" text:visited-style-name="Visited_20_Internet_20_Link">Bedriftsidrettslaget</text:a> </text:p>
        </text:list-item>
      </text:list>
      <text:h text:style-name="Heading_20_2" text:outline-level="2"><text:bookmark-start text:name="__RefHeading___met.no_bugzillas_index_3"/><text:bookmark-start text:name="met.no_bugzillas_index"/>met.no bugzillas index<text:bookmark-end text:name="__RefHeading___met.no_bugzillas_index_3"/><text:bookmark-end text:name="met.no_bugzillas_index"/></text:h>
      <text:list text:style-name="List_20_1" text:continue-numbering="false">
        <text:list-item>
          <text:p text:style-name="List_20_1_Content_First"> <text:a xlink:type="simple" xlink:href="https://diana.bugs.met.no" text:style-name="Internet_20_link" text:visited-style-name="Visited_20_Internet_20_Link">Diana</text:a></text:p>
        </text:list-item>
        <text:list-item>
          <text:p text:style-name="List_20_1_Content"> <text:a xlink:type="simple" xlink:href="https://metno.bugs.met.no" text:style-name="Internet_20_link" text:visited-style-name="Visited_20_Internet_20_Link">met.no</text:a></text:p>
        </text:list-item>
        <text:list-item>
          <text:p text:style-name="List_20_1_Content"> <text:a xlink:type="simple" xlink:href="https://wdb.bugs.met.no" text:style-name="Internet_20_link" text:visited-style-name="Visited_20_Internet_20_Link">Weather Database</text:a></text:p>
        </text:list-item>
        <text:list-item>
          <text:p text:style-name="List_20_1_Content"> <text:a xlink:type="simple" xlink:href="https://kvoss.bugs.met.no" text:style-name="Internet_20_link" text:visited-style-name="Visited_20_Internet_20_Link">KVOSS</text:a></text:p>
        </text:list-item>
        <text:list-item>
          <text:p text:style-name="List_20_1_Content_Last"> <text:a xlink:type="simple" xlink:href="https://morgen.bugs.met.no" text:style-name="Internet_20_link" text:visited-style-name="Visited_20_Internet_20_Link">Morgen</text:a></text:p>
        </text:list-item>
      </text:list>
      <text:h text:style-name="Heading_20_2" text:outline-level="2"><text:bookmark-start text:name="__RefHeading___about_this_installation_4"/><text:bookmark-start text:name="about_this_installation"/>About this installation<text:bookmark-end text:name="__RefHeading___about_this_installation_4"/><text:bookmark-end text:name="about_this_installation"/></text:h>
      <text:list text:style-name="List_20_1" text:continue-numbering="false">
        <text:list-item>
          <text:p text:style-name="List_20_1_Content_First"> <text:a xlink:type="simple" xlink:href="https://wiki.met.no/plugins" text:style-name="Internet_20_link" text:visited-style-name="Visited_20_Internet_20_Link">Installed plugins and upload limit</text:a></text:p>
        </text:list-item>
        <text:list-item>
          <text:p text:style-name="List_20_1_Content_Last"> <text:a xlink:type="simple" xlink:href="https://wiki.met.no/config" text:style-name="Internet_20_link" text:visited-style-name="Visited_20_Internet_20_Link">Configuration</text:a> (admins only)</text:p>
        </text:list-item>
      </text:list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p text:style-name="Text_20_body">This menu is a sidebar menu. To create a custom sidebar menu in your own project create a page with the name «sidebar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debar2</dc:title>
  </office:meta>
</office:document-meta>
</file>