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4ddcd0c300e70960a6aae13b72bc72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1858333333333cm" svg:height="2.1166666666667cm"><draw:image xlink:href="Pictures/94ddcd0c300e70960a6aae13b72bc72a.gif" xlink:type="simple" xlink:show="embed" xlink:actuate="onLoad"/></draw:frame></text:p>
      <text:h text:style-name="Heading_20_1" text:outline-level="1"><text:bookmark text:name="prorad:start"/><text:bookmark-start text:name="__RefHeading___prorad_1"/><text:bookmark-start text:name="prorad"/>ProRad<text:bookmark-end text:name="__RefHeading___prorad_1"/><text:bookmark-end text:name="prorad"/></text:h>
      <text:h text:style-name="Heading_20_2" text:outline-level="2"><text:bookmark-start text:name="__RefHeading___mission_statement_2"/><text:bookmark-start text:name="mission_statement"/>Mission Statement<text:bookmark-end text:name="__RefHeading___mission_statement_2"/><text:bookmark-end text:name="mission_statement"/></text:h>
      <text:p text:style-name="Text_20_body"><text:span text:style-name="Strong_20_Emphasis">“Construct a flexible, scaleable, event driven and distributed system for processing radar-data, capable of handling all necessary processing of 2D and 3D datasets.”</text:span></text:p>
      <text:h text:style-name="Heading_20_2" text:outline-level="2"><text:bookmark-start text:name="__RefHeading___short_description_3"/><text:bookmark-start text:name="short_description"/>Short description<text:bookmark-end text:name="__RefHeading___short_description_3"/><text:bookmark-end text:name="short_description"/></text:h>
      <text:p text:style-name="Text_20_body">ProRad - <text:span text:style-name="Strong_20_Emphasis">Pro</text:span>cessing framework for <text:span text:style-name="Strong_20_Emphasis">Rad</text:span>ar data.</text:p>
      <text:p text:style-name="Text_20_body">The system has a wide range of capabilities ranging from clutter filtering polar volumes to generating mosaics, or composites, from 2D products or datasets.</text:p>
      <text:p text:style-name="Text_20_body">ProRad consist of a collection of specialised programs each handling a limited set of operations on the supplied datasets. Combined these programs provide a powerful tool for processing radar data, and synchronisation of the processing is handled through message passing between the programs. The messages are basically an announcement of data, or products, and some metadata to identify the datas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prorad:start</dc:title>
  </office:meta>
</office:document-meta>
</file>