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rad:sidebar"/><text:bookmark-start text:name="__RefHeading___prorad_1"/><text:bookmark-start text:name="prorad"/>ProRad<text:bookmark-end text:name="__RefHeading___prorad_1"/><text:bookmark-end text:name="prorad"/></text:h>
      <text:p text:style-name="Text_20_body"><text:a xlink:type="simple" xlink:href="https://wiki.met.no/prorad/start" text:style-name="Internet_20_link" text:visited-style-name="Visited_20_Internet_20_Link">Description</text:a></text:p>
      <text:p text:style-name="Horizontal_20_Line"/>
      <text:p text:style-name="Text_20_body"><text:a xlink:type="simple" xlink:href="https://wiki.met.no/sidebar" text:style-name="Internet_20_link" text:visited-style-name="Visited_20_Internet_20_Link">met.no wikis project index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rad:sidebar</dc:title>
  </office:meta>
</office:document-meta>
</file>