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description"/><text:bookmark-start text:name="__RefHeading___overview_1"/><text:bookmark-start text:name="overview"/>Overview<text:bookmark-end text:name="__RefHeading___overview_1"/><text:bookmark-end text:name="overview"/></text:h>
      <text:p text:style-name="Text_20_body">ProRad in it's current configuration is capable of making mosaics, or composites, from 2D products, process polar volume data, produce 2D products from processed volume data to mention a few highlights.</text:p>
      <text:p text:style-name="Text_20_body">The processing suite for 2D data and polar volumes includes</text:p>
      <text:list text:style-name="List_20_1" text:continue-numbering="false">
        <text:list-item>
          <text:p text:style-name="List_20_1_Content_First"> VPR correction</text:p>
        </text:list-item>
        <text:list-item>
          <text:p text:style-name="List_20_1_Content"> clutter classification (sea, ground, sun flare - limited testing for RLAN interference)</text:p>
        </text:list-item>
        <text:list-item>
          <text:p text:style-name="List_20_1_Content"> beam blockage calculation for 2D products and polar volumes</text:p>
        </text:list-item>
        <text:list-item>
          <text:p text:style-name="List_20_1_Content"> precipitation classification - currently based on NWP data</text:p>
        </text:list-item>
        <text:list-item>
          <text:p text:style-name="List_20_1_Content"> accumulations</text:p>
        </text:list-item>
        <text:list-item>
          <text:p text:style-name="List_20_1_Content_Last"> projections of 2D products (Proj4)</text:p>
        </text:list-item>
      </text:list>
      <text:p text:style-name="Text_20_body">The ProRad meta-data structure and ProRad XML file format used for storing 2D products and polar volumes, contains flags for storing information on</text:p>
      <text:list text:style-name="List_20_1" text:continue-numbering="false">
        <text:list-item>
          <text:p text:style-name="List_20_1_Content_First"> clutter classification (e.g. sun flare, sea clutter, ground clutter)</text:p>
        </text:list-item>
        <text:list-item>
          <text:p text:style-name="List_20_1_Content"> clutter probability</text:p>
        </text:list-item>
        <text:list-item>
          <text:p text:style-name="List_20_1_Content"> beam blockage percent (geometric)</text:p>
        </text:list-item>
        <text:list-item>
          <text:p text:style-name="List_20_1_Content_Last"> precipitation classification (NWP based classificatio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description</dc:title>
  </office:meta>
</office:document-meta>
</file>