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fbee7a23ca35dd082e8d9550a86b2d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profile logo Legend" text:anchor-type="paragraph" draw:z-index="0" svg:width="4.2333333333333cm"><draw:text-box><text:p text:style-name="legendcenter"><draw:frame draw:style-name="mediacenter" draw:name="profile logo" text:anchor-type="paragraph" draw:z-index="0" svg:width="4.2333333333333cm" svg:height="2.38125cm"><draw:image xlink:href="Pictures/6fbee7a23ca35dd082e8d9550a86b2d4.png" xlink:type="simple" xlink:show="embed" xlink:actuate="onLoad"/></draw:frame>profile logo</text:p></draw:text-box></draw:frame></text:p>
      <text:h text:style-name="Heading_20_1" text:outline-level="1"><text:bookmark text:name="polarprofile:sidebar"/><text:bookmark-start text:name="__RefHeading___the_project_1"/><text:bookmark-start text:name="the_project"/>The project<text:bookmark-end text:name="__RefHeading___the_project_1"/><text:bookmark-end text:name="the_project"/></text:h>
      <text:p text:style-name="Text_20_body"><text:a xlink:type="simple" xlink:href="https://wiki.met.no/polarprofile/project/start" text:style-name="Internet_20_link" text:visited-style-name="Visited_20_Internet_20_Link">Project</text:a> <text:line-break/>
<text:a xlink:type="simple" xlink:href="https://wiki.met.no/polarprofile/project/participants" text:style-name="Internet_20_link" text:visited-style-name="Visited_20_Internet_20_Link">Participants</text:a> <text:line-break/>
<text:a xlink:type="simple" xlink:href="http://www.npdc.nl/profile/" text:style-name="Internet_20_link" text:visited-style-name="Visited_20_Internet_20_Link">Original website</text:a></text:p>
      <text:h text:style-name="Heading_20_1" text:outline-level="1"><text:bookmark-start text:name="__RefHeading___activities_2"/><text:bookmark-start text:name="activities"/>Activities<text:bookmark-end text:name="__RefHeading___activities_2"/><text:bookmark-end text:name="activities"/></text:h>
      <text:p text:style-name="Text_20_body"><text:a xlink:type="simple" xlink:href="https://wiki.met.no/polarprofile/project/tasklist" text:style-name="Internet_20_link" text:visited-style-name="Visited_20_Internet_20_Link">Tasks</text:a> <text:line-break/>
<text:a xlink:type="simple" xlink:href="https://wiki.met.no/polarprofile/minutes/start" text:style-name="Internet_20_link" text:visited-style-name="Visited_20_Internet_20_Link">Minutes</text:a> <text:line-break/>
<text:a xlink:type="simple" xlink:href="https://wiki.met.no/polarprofile/reports/start" text:style-name="Internet_20_link" text:visited-style-name="Visited_20_Internet_20_Link">Reports</text:a> <text:line-break/>
<text:a xlink:type="simple" xlink:href="https://wiki.met.no/polarprofile/products/start" text:style-name="Internet_20_link" text:visited-style-name="Visited_20_Internet_20_Link">Product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olarprofile:sidebar</dc:title>
  </office:meta>
</office:document-meta>
</file>