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arprofile:reports:start"/><text:bookmark-start text:name="__RefHeading___reports_1"/><text:bookmark-start text:name="reports"/>Reports<text:bookmark-end text:name="__RefHeading___reports_1"/><text:bookmark-end text:name="reports"/></text:h>
      <text:list text:style-name="Numbering_20_1" text:continue-numbering="false">
        <text:list-item>
          <text:p text:style-name="Numbering_20_1_Content_First"> <text:a xlink:type="simple" xlink:href="https://wiki.met.no/polarprofile/reports/polarmetadataprofile_def_jul2010.doc" text:style-name="Internet_20_link" text:visited-style-name="Visited_20_Internet_20_Link">Polar Metadata Profile</text:a></text:p>
          <text:list text:style-name="Numbering_20_1">
            <text:list-item>
              <text:p text:style-name="Numbering_20_1_Content_Last"> Report on first discussion at IPY Science Conference, Oslo, June 2010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reports:start</dc:title>
  </office:meta>
</office:document-meta>
</file>