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gif" manifest:full-path="Pictures/2b93fba37ff85462196b55b83bddc2b0.gif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polarprofile:products:metadatastandards:start"/><text:bookmark-start text:name="__RefHeading___metadata_standards_1"/><text:bookmark-start text:name="metadata_standards"/>Metadata standards<text:bookmark-end text:name="__RefHeading___metadata_standards_1"/><text:bookmark-end text:name="metadata_standards"/></text:h>
      <text:p text:style-name="Text_20_body"><draw:frame draw:style-name="media" draw:name="0" text:anchor-type="as-char" draw:z-index="0" svg:width="2.1166666666667cm" svg:height="0.396875cm"><draw:image xlink:href="Pictures/2b93fba37ff85462196b55b83bddc2b0.gif" xlink:type="simple" xlink:show="embed" xlink:actuate="onLoad"/></draw:frame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0-07-29 "Hogfather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polarprofile:products:metadatastandards:start</dc:title>
  </office:meta>
</office:document-meta>
</file>