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oresm:runmodel:noresm2_output"/><text:bookmark-start text:name="__RefHeading___atmospheric_output_for_some_commonly_used_configurations_of_noresm2_1"/><text:bookmark-start text:name="atmospheric_output_for_some_commonly_used_configurations_of_noresm2"/>Atmospheric output for some commonly used configurations of NorESM2<text:bookmark-end text:name="__RefHeading___atmospheric_output_for_some_commonly_used_configurations_of_noresm2_1"/><text:bookmark-end text:name="atmospheric_output_for_some_commonly_used_configurations_of_noresm2"/></text:h>
      <text:p text:style-name="Text_20_body">In preparation for CMIP6 and the required model output for the various MIPs,
NorESM2 has been set up with different configurations, all run as AMIP using
the compset NF2000climo in noresm-dev (commit 7757f2d8258d5f84e960db12f840afebc69d7856).</text:p>
      <text:p text:style-name="Text_20_body">----- UNDER CONSTRUCTION -----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noresm:runmodel:noresm2_output</dc:title>
  </office:meta>
</office:document-meta>
</file>