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oresm:runmodel:cmip6_emissions_of_short-lived_components"/>Emissions of CMIP6 short-lived components</text:p>
      <text:p text:style-name="Text_20_body">Emiss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cmip6_emissions_of_short-lived_components</dc:title>
  </office:meta>
</office:document-meta>
</file>