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resm:norstoretape"/><text:bookmark-start text:name="__RefHeading___norstore_tape_storage_1"/><text:bookmark-start text:name="norstore_tape_storage"/>NorStore Tape Storage<text:bookmark-end text:name="__RefHeading___norstore_tape_storage_1"/><text:bookmark-end text:name="norstore_tape_storage"/></text:h>
      <text:h text:style-name="Heading_20_2" text:outline-level="2"><text:bookmark-start text:name="__RefHeading___basic_use_2"/><text:bookmark-start text:name="basic_use"/>Basic use<text:bookmark-end text:name="__RefHeading___basic_use_2"/><text:bookmark-end text:name="basic_use"/></text:h>
      <text:p text:style-name="Text_20_body">Instructions for basic use of the tape resources are found on NorStore's homepage <text:a xlink:type="simple" xlink:href="https://www.norstore.no/services/tape-storage" text:style-name="Internet_20_link" text:visited-style-name="Visited_20_Internet_20_Link">homepage</text:a>.</text:p>
      <text:h text:style-name="Heading_20_2" text:outline-level="2"><text:bookmark-start text:name="__RefHeading___high-level_tools_3"/><text:bookmark-start text:name="high-level_tools"/>High-level tools<text:bookmark-end text:name="__RefHeading___high-level_tools_3"/><text:bookmark-end text:name="high-level_tools"/></text:h>
      <text:p text:style-name="Text_20_body">A collection of high-level tape tools, available in /projects/NS2345K/TapeTools, can be download <text:a xlink:type="simple" xlink:href="https://wiki.met.no/noresm/tapetools_v20140416.tgz" text:style-name="Internet_20_link" text:visited-style-name="Visited_20_Internet_20_Link">here</text:a>.</text:p>
      <text:h text:style-name="Heading_20_3" text:outline-level="3"><text:bookmark-start text:name="__RefHeading___copytotape_4"/><text:bookmark-start text:name="copytotape"/>CopyToTape<text:bookmark-end text:name="__RefHeading___copytotape_4"/><text:bookmark-end text:name="copytotape"/></text:h>
      <text:p text:style-name="Text_20_body">CopyToTape is a script for copying a folder from NorStore's disk area to NorStore's tape resource. </text:p>
      <text:p text:style-name="Text_20_body">Run <text:span text:style-name="Source_20_Text">CopyToTape -h</text:span> to print detailed instructions:</text:p>
      <text:p text:style-name="Preformatted_20_Text">Usage: CopyToTape &lt;path on disk&gt; &lt;path on tape&gt; [none|gzip|bzip2]<text:line-break/> <text:line-break/>Example: CopyToTape /projects/NS2345K/hirlam_nobackup /tape/NS2345K/hirlam <text:line-break/> <text:line-break/>Purpose: Copies a folder from disk to tape. <text:line-break/><text:line-break/>Description: &lt;path on disk&gt; must be the absolute path to the input folder. <text:line-break/><text:s text:c="14"/><text:line-break/><text:s text:c="13"/>The output folder &lt;path on tape&gt; will be created - with parent<text:s text:c="2"/><text:line-break/><text:s text:c="13"/>directories if necessary - and must not exist before running this <text:line-break/><text:s text:c="13"/>script. <text:line-break/><text:line-break/><text:s text:c="13"/>The input data is staged in form of tar-chuncks in <text:line-break/><text:s text:c="13"/>/scratch/ingo/copytotape. The tar-chunks are removed from scratch <text:line-break/><text:s text:c="13"/>after success transfer to tape. <text:line-break/><text:line-break/><text:s text:c="13"/>The size of a single tar-chunk is about 15Gb if no compression is <text:line-break/><text:s text:c="13"/>applied. If compression is applied, the size of the tar-chunks can <text:line-break/><text:s text:c="13"/>be up to 60Gb as a compression factor 4 is assumed.<text:s text:c="2"/><text:line-break/><text:line-break/><text:s text:c="13"/>Checksums for all input files are computed and stored in a separate <text:line-break/><text:s text:c="13"/>checksum file. The checksums are used to verify the tar-chunks.<text:s text:c="2"/><text:line-break/><text:line-break/>Change history: 2014.04.16 first version of CopyToTap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resm:norstoretape</dc:title>
  </office:meta>
</office:document-meta>
</file>