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29dd9029a281fad5729e684ce76d8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resm:norstoreesg"/><text:bookmark-start text:name="__RefHeading___simple_data_sharing_1"/><text:bookmark-start text:name="simple_data_sharing"/>Simple data sharing<text:bookmark-end text:name="__RefHeading___simple_data_sharing_1"/><text:bookmark-end text:name="simple_data_sharing"/></text:h>
      <text:h text:style-name="Heading_20_2" text:outline-level="2"><text:bookmark-start text:name="__RefHeading___share_data_online_2"/><text:bookmark-start text:name="share_data_online"/>Share data online<text:bookmark-end text:name="__RefHeading___share_data_online_2"/><text:bookmark-end text:name="share_data_online"/></text:h>
      <text:p text:style-name="Text_20_body">For simple data sharing, use the script <text:span text:style-name="Strong_20_Emphasis">/projects/NS2345K/tools/wwwpublish</text:span>: </text:p>
      <text:p text:style-name="Preformatted_20_Text">Usage:<text:s text:c="7"/><text:line-break/><text:s text:c="3"/>wwwpublish &lt;absolute path to data directory&gt; &lt;dataset name&gt; <text:line-break/><text:s text:c="3"/>or <text:line-break/><text:s text:c="3"/>wwwpublish &lt;absolute path to data file&gt; &lt;dataset name&gt; <text:line-break/><text:line-break/>Example: <text:line-break/><text:s text:c="3"/>wwwpublish /projects/NS2345K/noresm/thredds/CORE2/AMOC CORE2-AMOC <text:line-break/><text:s text:c="3"/>or<text:line-break/><text:s text:c="3"/>wwwpublish /projects/NS2345K/noresm/noresm2cmor.tbz noresm2cmor <text:line-break/><text:line-break/>Purpose: <text:line-break/><text:s text:c="3"/>Publish data online at http://ns2345k.norstore.uio.no <text:line-break/><text:line-break/>Description: <text:line-break/><text:s text:c="3"/>The input path must be absolute and start with /projects/NS2345K or<text:line-break/><text:s text:c="3"/>/norstore_osl/projects/NS2345K.<text:s text:c="2"/><text:line-break/><text:line-break/><text:s text:c="3"/>Only regular files are considered. Symbolic links are skipped.<text:line-break/><text:s text:c="10"/><text:line-break/><text:s text:c="3"/>All date files must have unique names as the folder stucture is <text:line-break/><text:s text:c="3"/>flattened during publication. <text:line-break/><text:line-break/><text:s text:c="3"/>Reading permissions of the data files have to be open to everyone. <text:line-break/><text:s text:c="3"/>However, reading permissions of the folders containing the files <text:line-break/><text:s text:c="3"/>can be closed. <text:line-break/><text:s text:c="14"/><text:line-break/><text:s text:c="3"/>&lt;dataset name&gt; should be one word and not contain any special <text:line-break/><text:s text:c="3"/>characters other than "-" and "_".<text:s text:c="11"/></text:p>
      <text:p text:style-name="Text_20_body">The script provides following:</text:p>
      <text:list text:style-name="List_20_1" text:continue-numbering="false">
        <text:list-item>
          <text:p text:style-name="List_20_1_Content_First">local path to a folder that contains hard-links to the data files </text:p>
        </text:list-item>
        <text:list-item>
          <text:p text:style-name="List_20_1_Content">URL that points to the online-catalogue where the shared files are exposed </text:p>
        </text:list-item>
        <text:list-item>
          <text:p text:style-name="List_20_1_Content_Last">download-URL to a wget-script that can be used to download the entire dataset (note that execution permission has to be set prior to running the script)   </text:p>
        </text:list-item>
      </text:list>
      <text:p text:style-name="Text_20_body">NOTE: The sharing method uses hard-links. This has the advantages that no additional disk space is used and that the sharing happens instantaneous. A removal of the hard-links will unshare the data, but will not affect the original files.   </text:p>
      <text:h text:style-name="Heading_20_2" text:outline-level="2"><text:bookmark-start text:name="__RefHeading___unshare_data_3"/><text:bookmark-start text:name="unshare_data"/>Unshare data<text:bookmark-end text:name="__RefHeading___unshare_data_3"/><text:bookmark-end text:name="unshare_data"/></text:h>
      <text:p text:style-name="Text_20_body">If you don't want to share a dataset anymore, use the script <text:span text:style-name="Strong_20_Emphasis">/projects/NS2345K/tools/wwwunpublish</text:span>: </text:p>
      <text:p text:style-name="Preformatted_20_Text">Usage: wwwunpublish &lt;dataset name&gt; <text:line-break/><text:line-break/>Example: wwwunpublish CORE2-AMOC <text:line-break/> <text:line-break/>Purpose: Unpublish a dataset from NorStore's www-server </text:p>
      <text:p text:style-name="Text_20_body">NOTE: Unsharing data will not affect the original data. </text:p>
      <text:h text:style-name="Heading_20_1" text:outline-level="1"><text:bookmark-start text:name="__RefHeading___data_sharing_via_the_norwegian_esg_data_portal_4"/><text:bookmark-start text:name="data_sharing_via_the_norwegian_esg_data_portal"/>Data sharing via the Norwegian ESG data portal<text:bookmark-end text:name="__RefHeading___data_sharing_via_the_norwegian_esg_data_portal_4"/><text:bookmark-end text:name="data_sharing_via_the_norwegian_esg_data_portal"/></text:h>
      <text:h text:style-name="Heading_20_3" text:outline-level="3"><text:bookmark-start text:name="__RefHeading___importantthe_portal_is_currently_offline_for_maintenance_and_its_operation_is_expected_to_be_resumed_sometime_in_october._for_alternative_see_section_simple_data_sharing_below_5"/><text:bookmark-start text:name="importantthe_portal_is_currently_offline_for_maintenance_and_its_operation_is_expected_to_be_resumed_sometime_in_october._for_alternative_see_section_simple_data_sharing_below"/>IMPORTANT: The portal is currently offline for maintenance and its operation is expected to be resumed sometime in October. For alternative see section "Simple data sharing" below.<text:bookmark-end text:name="__RefHeading___importantthe_portal_is_currently_offline_for_maintenance_and_its_operation_is_expected_to_be_resumed_sometime_in_october._for_alternative_see_section_simple_data_sharing_below_5"/><text:bookmark-end text:name="importantthe_portal_is_currently_offline_for_maintenance_and_its_operation_is_expected_to_be_resumed_sometime_in_october._for_alternative_see_section_simple_data_sharing_below"/></text:h>
      <text:p text:style-name="Text_20_body"><draw:a xlink:type="simple" xlink:href="http://noresg.norstore.no"><draw:frame draw:style-name="mediacenter" draw:name="0" text:anchor-type="paragraph" draw:z-index="0" svg:width="13.546666666667cm" svg:height="6.1432558139535cm"><draw:image xlink:href="Pictures/229dd9029a281fad5729e684ce76d88d.png" xlink:type="simple" xlink:show="embed" xlink:actuate="onLoad"/></draw:frame></draw:a></text:p>
      <text:h text:style-name="Heading_20_2" text:outline-level="2"><text:bookmark-start text:name="__RefHeading___simplified_publishing_unofficial_esg_publication_6"/><text:bookmark-start text:name="simplified_publishing_unofficial_esg_publication"/>Simplified publishing (unofficial ESG publication)<text:bookmark-end text:name="__RefHeading___simplified_publishing_unofficial_esg_publication_6"/><text:bookmark-end text:name="simplified_publishing_unofficial_esg_publication"/></text:h>
      <text:p text:style-name="Text_20_body">All users of the NorStore project ns2345k have the possibility to share their data via NorStore's ESG data portal <text:a xlink:type="simple" xlink:href="http://noresg.norstore.no" text:style-name="Internet_20_link" text:visited-style-name="Visited_20_Internet_20_Link">http://noresg.norstore.no</text:a>. </text:p>
      <text:p text:style-name="Text_20_body">Requirements are:</text:p>
      <text:list text:style-name="List_20_1" text:continue-numbering="false">
        <text:list-item>
          <text:p text:style-name="List_20_1_Content_First"> the data has to reside in /projects/NS2345K (same as /norstore_osl/projects/NS2345K)</text:p>
        </text:list-item>
        <text:list-item>
          <text:p text:style-name="List_20_1_Content"> all files must be regular (i.e., no symbolic links) </text:p>
        </text:list-item>
        <text:list-item>
          <text:p text:style-name="List_20_1_Content"> file names must all be unique (folder hierarchy is flattened during publication)</text:p>
        </text:list-item>
        <text:list-item>
          <text:p text:style-name="List_20_1_Content_Last"> reading permissions of data files must be open to everyone (does not apply to their parent folders)</text:p>
        </text:list-item>
      </text:list>
      <text:p text:style-name="Text_20_body">Note that the data sharing solution uses hard links to avoid additional use of disk resources. The original data is not touched/modified.</text:p>
      <text:h text:style-name="Heading_20_3" text:outline-level="3"><text:bookmark-start text:name="__RefHeading___publish_a_simple_dataset_to_norstore_s_esg_data_portal_7"/><text:bookmark-start text:name="publish_a_simple_dataset_to_norstore_s_esg_data_portal"/>Publish a simple dataset to NorStore's ESG data portal<text:bookmark-end text:name="__RefHeading___publish_a_simple_dataset_to_norstore_s_esg_data_portal_7"/><text:bookmark-end text:name="publish_a_simple_dataset_to_norstore_s_esg_data_portal"/></text:h>
      <text:p text:style-name="Text_20_body">For simple data sharing with ESG support, use the script <text:span text:style-name="Strong_20_Emphasis">/projects/NS2345K/tools/esgpublish</text:span>: </text:p>
      <text:p text:style-name="Preformatted_20_Text">Usage: esgpublish &lt;absolute path to data directory&gt; &lt;dataset name&gt; [unlisted]<text:line-break/><text:s text:c="7"/>or <text:line-break/><text:s text:c="7"/>esgpublish &lt;absolute path to data file&gt; &lt;dataset name&gt; [unlisted]<text:line-break/><text:line-break/>Example: esgpublish /projects/NS2345K/noresm/thredds/CORE2/AMOC CORE2-AMOC <text:line-break/><text:s text:c="9"/>or<text:line-break/><text:s text:c="9"/>esgpublish /projects/NS2345K/noresm/noresm2cmor.tbz noresm2cmor unlisted <text:line-break/><text:line-break/>Purpose: Publish data via NorStore's online data portal http://noresg.norstore.no <text:line-break/><text:line-break/>Description: The input path must be absolute and start with /projects/NS2345K or<text:line-break/><text:s text:c="13"/>/norstore_osl/projects/NS2345K.<text:s text:c="2"/><text:line-break/><text:line-break/><text:s text:c="13"/>Only regular files (i.e., no symbolic links) are considered. <text:line-break/><text:s text:c="10"/><text:line-break/><text:s text:c="13"/>All date files must have unique names as the folder stucture is <text:line-break/><text:s text:c="13"/>flattened during publication. <text:line-break/><text:line-break/><text:s text:c="13"/>Reading permissions of the data files have to be open to everyone, <text:line-break/><text:s text:c="13"/>but reading permissions of the folders containing the files can be <text:line-break/><text:s text:c="13"/>closed. <text:line-break/><text:s text:c="14"/><text:line-break/><text:s text:c="13"/>&lt;dataset name&gt; should be one word and not contain any special <text:line-break/><text:s text:c="13"/>characters other than "-" and "_". <text:line-break/><text:s text:c="11"/><text:line-break/><text:s text:c="13"/>If a third argument is specified and set to "unlisted" then the <text:line-break/><text:s text:c="13"/>dataset will be served through the file server but not published <text:line-break/><text:s text:c="13"/>to the portal.<text:s text:c="13"/></text:p>
      <text:h text:style-name="Heading_20_3" text:outline-level="3"><text:bookmark-start text:name="__RefHeading___remove_a_simple_dataset_from_norstore_s_esg_data_portal_8"/><text:bookmark-start text:name="remove_a_simple_dataset_from_norstore_s_esg_data_portal"/>Remove a simple dataset from NorStore's ESG data portal<text:bookmark-end text:name="__RefHeading___remove_a_simple_dataset_from_norstore_s_esg_data_portal_8"/><text:bookmark-end text:name="remove_a_simple_dataset_from_norstore_s_esg_data_portal"/></text:h>
      <text:p text:style-name="Text_20_body">To unpublish a dataset that previously has been published with esgpublish, use the script <text:span text:style-name="Strong_20_Emphasis">/projects/NS2345K/tools/esgunpublish</text:span>: </text:p>
      <text:p text:style-name="Preformatted_20_Text">Usage: esgunpublish &lt;dataset name&gt; <text:line-break/><text:line-break/>Example: esgunpublish CORE2-AMOC <text:line-break/> <text:line-break/>Purpose: Unpublish a dataset from NorStore's online data portal http://noresg.norstore.no </text:p>
      <text:h text:style-name="Heading_20_2" text:outline-level="2"><text:bookmark-start text:name="__RefHeading___standard_publishing_official_esg_publication_9"/><text:bookmark-start text:name="standard_publishing_official_esg_publication"/>Standard publishing (official ESG publication)<text:bookmark-end text:name="__RefHeading___standard_publishing_official_esg_publication_9"/><text:bookmark-end text:name="standard_publishing_official_esg_publication"/></text:h>
      <text:p text:style-name="Text_20_body">Several projects (e.g, CMIP, GeoMIP, etc) require special post-processing and ESG publishing procedures. </text:p>
      <text:p text:style-name="Text_20_body">Please contact Ingo Bethke (ingo.bethke[at]uni.no) or Alf Grini (alfg[at]met.no) for assistan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resm:norstoreesg</dc:title>
  </office:meta>
</office:document-meta>
</file>