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norstorearchive"/><text:bookmark-start text:name="__RefHeading___norstore_research_data_archiveguidelines_for_ingestion_of_noresm_output_1"/><text:bookmark-start text:name="norstore_research_data_archiveguidelines_for_ingestion_of_noresm_output"/>NorStore Research Data Archive: Guidelines for ingestion of NorESM output<text:bookmark-end text:name="__RefHeading___norstore_research_data_archiveguidelines_for_ingestion_of_noresm_output_1"/><text:bookmark-end text:name="norstore_research_data_archiveguidelines_for_ingestion_of_noresm_output"/></text:h>
      <text:p text:style-name="Text_20_body">The recommendations presented on this page are based on discussion between Alok, Mats and Ingo. Please feel free to comment and modify them.  </text:p>
      <text:h text:style-name="Heading_20_2" text:outline-level="2"><text:bookmark-start text:name="__RefHeading___dataset_entity_2"/><text:bookmark-start text:name="dataset_entity"/>Dataset entity<text:bookmark-end text:name="__RefHeading___dataset_entity_2"/><text:bookmark-end text:name="dataset_entity"/></text:h>
      <text:h text:style-name="Heading_20_2" text:outline-level="2"><text:bookmark-start text:name="__RefHeading___primary_metadata_3"/><text:bookmark-start text:name="primary_metadata"/>Primary metadata<text:bookmark-end text:name="__RefHeading___primary_metadata_3"/><text:bookmark-end text:name="primary_metadata"/></text:h>
      <text:h text:style-name="Heading_20_3" text:outline-level="3"><text:bookmark-start text:name="__RefHeading___title_4"/><text:bookmark-start text:name="title"/>Title<text:bookmark-end text:name="__RefHeading___title_4"/><text:bookmark-end text:name="title"/></text:h>
      <text:p text:style-name="Text_20_body">We recommend to use following formula: </text:p>
      <text:p text:style-name="Preformatted_20_Text">&lt;MODEL ACRONYM&gt; &lt;PROJECT&gt; &lt;OFFICIAL EXPERIMENT ACRONYM&gt; r&lt;realisation number&gt;[&lt;realisation letter&gt;] &lt;output type&gt; </text:p>
      <text:p text:style-name="Text_20_body">For example, </text:p>
      <text:p text:style-name="Preformatted_20_Text">NorESM1-M CMIP5 historicalExt r1 raw output<text:s text:c="2"/></text:p>
      <text:p text:style-name="Text_20_body">or </text:p>
      <text:p text:style-name="Preformatted_20_Text">NorESM1-ME CMIP5 rcp85 r1a raw output <text:line-break/><text:line-break/><text:s text:c="2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norstorearchive</dc:title>
  </office:meta>
</office:document-meta>
</file>