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noresm1-m_for_external_users"/><text:bookmark-start text:name="__RefHeading___access_1"/><text:bookmark-start text:name="access"/>Access<text:bookmark-end text:name="__RefHeading___access_1"/><text:bookmark-end text:name="access"/></text:h>
      <text:p text:style-name="Text_20_body">To request model access, please send a request to noresm-ncc@met.no with some background information on how you plan to use the model. </text:p>
      <text:p text:style-name="Horizontal_20_Line"/>
      <text:h text:style-name="Heading_20_2" text:outline-level="2"><text:bookmark-start text:name="__RefHeading___installing_2"/><text:bookmark-start text:name="installing"/>Installing<text:bookmark-end text:name="__RefHeading___installing_2"/><text:bookmark-end text:name="installing"/></text:h>
      <text:p text:style-name="Text_20_body">Untar NorESM1-M_sourceCode_vXXX.tar.zg in your home directory. This will install the model source code in the folder $HOME/NorESM1-M. </text:p>
      <text:p text:style-name="Text_20_body">Untar NorESM1-M_inputdata_vXXX.tar.zg to a folder that is available during run-time and has at least 70 GB of free space. This will create a sub-folder inputdata and install NorESM's forcing data and other boundary conditions to it. </text:p>
      <text:p text:style-name="Text_20_body">Untar NorESM1-M_initialPiHist1_vXXX.tar.zg to a folder that is available during run-time and has at least 2 GB of free space. This will install restart conditions for the CMIP5 PiControl and first member of historical experiment. </text:p>
      <text:p text:style-name="Horizontal_20_Line"/>
      <text:h text:style-name="Heading_20_2" text:outline-level="2"><text:bookmark-start text:name="__RefHeading___porting_3"/><text:bookmark-start text:name="porting"/>Porting<text:bookmark-end text:name="__RefHeading___porting_3"/><text:bookmark-end text:name="porting"/></text:h>
      <text:h text:style-name="Heading_20_3" text:outline-level="3"><text:bookmark-start text:name="__RefHeading___noresm1-mscriptsccsm_utilsmachinesconfig_machines.xml_4"/><text:bookmark-start text:name="noresm1-mscriptsccsm_utilsmachinesconfig_machines.xml"/>NorESM1-M/scripts/ccsm_utils/Machines/config_machines.xml<text:bookmark-end text:name="__RefHeading___noresm1-mscriptsccsm_utilsmachinesconfig_machines.xml_4"/><text:bookmark-end text:name="noresm1-mscriptsccsm_utilsmachinesconfig_machines.xml"/></text:h>
      <text:h text:style-name="Heading_20_3" text:outline-level="3"><text:bookmark-start text:name="__RefHeading___noresm1-mscriptsccsm_utilsmachinesconfig_pes.xml_5"/><text:bookmark-start text:name="noresm1-mscriptsccsm_utilsmachinesconfig_pes.xml"/>NorESM1-M/scripts/ccsm_utils/Machines/config_pes.xml<text:bookmark-end text:name="__RefHeading___noresm1-mscriptsccsm_utilsmachinesconfig_pes.xml_5"/><text:bookmark-end text:name="noresm1-mscriptsccsm_utilsmachinesconfig_pes.x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esm1-m_for_external_users</dc:title>
  </office:meta>
</office:document-meta>
</file>