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l:styremotereferater:start"/><text:bookmark-start text:name="__RefHeading___info_fra_sentralstyret_1"/><text:bookmark-start text:name="info_fra_sentralstyret"/>Info fra sentralstyret<text:bookmark-end text:name="__RefHeading___info_fra_sentralstyret_1"/><text:bookmark-end text:name="info_fra_sentralstyret"/></text:h>
      <text:h text:style-name="Heading_20_3" text:outline-level="3"><text:bookmark-start text:name="__RefHeading___juni_2016_2"/><text:bookmark-start text:name="juni_2016"/>2.juni 2016<text:bookmark-end text:name="__RefHeading___juni_2016_2"/><text:bookmark-end text:name="juni_2016"/></text:h>
      <text:list text:style-name="List_20_1" text:continue-numbering="false">
        <text:list-item>
          <text:p text:style-name="List_20_1_Content_First"> Da er endelig wiki-sidene oppe å gå. Vi vil gjerne høre hva dere synes om de! Innspill kan sendes på mail til MTL@met.no eller elint@met.no. </text:p>
        </text:list-item>
        <text:list-item>
          <text:p text:style-name="List_20_1_Content_Last"> Vi er å finne på facebook!  <text:a xlink:type="simple" xlink:href="https://www.facebook.com/MTL-Meteorologiske-Tjenestemenns-Landsforening-320060064746/" text:style-name="Internet_20_link" text:visited-style-name="Visited_20_Internet_20_Link">Lik oss gjerne. </text:a> Dere kan også bli med i vår <text:a xlink:type="simple" xlink:href="https://www.facebook.com/groups/244092975924377/" text:style-name="Internet_20_link" text:visited-style-name="Visited_20_Internet_20_Link">lukka medlemsside.</text:a> Her vil det komme info fra sentralstyret og muligheter til å komme med innspill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tl:styremotereferater:start</dc:title>
  </office:meta>
</office:document-meta>
</file>