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l:om_mtl:start"/><text:bookmark-start text:name="__RefHeading___mtl_meteorologiske_tjenestemenns_landsforening_1"/><text:bookmark-start text:name="mtl_meteorologiske_tjenestemenns_landsforening"/>MTL, Meteorologiske Tjenestemenns Landsforening<text:bookmark-end text:name="__RefHeading___mtl_meteorologiske_tjenestemenns_landsforening_1"/><text:bookmark-end text:name="mtl_meteorologiske_tjenestemenns_landsforening"/></text:h>
      <text:p text:style-name="Text_20_body">En fagorganisasjon for alle ansatte ved Meteorologisk Institutt.</text:p>
      <text:p text:style-name="Text_20_body">Vi er en selvstendig medlemsorganisasjon under STAFO, som igjen er tilknyttet YS.<text:line-break/></text:p>
      <text:p text:style-name="Text_20_body">For mer informasjon om STAFO og YS følg disse linkene:</text:p>
      <text:list text:style-name="List_20_1" text:continue-numbering="false">
        <text:list-item>
          <text:p text:style-name="List_20_1_Content_First"><text:a xlink:type="simple" xlink:href="http://stafo.no/no/" text:style-name="Internet_20_link" text:visited-style-name="Visited_20_Internet_20_Link">STAFO</text:a></text:p>
        </text:list-item>
        <text:list-item>
          <text:p text:style-name="List_20_1_Content_Last"><text:a xlink:type="simple" xlink:href="http://ys.no/" text:style-name="Internet_20_link" text:visited-style-name="Visited_20_Internet_20_Link">YS</text:a></text:p>
        </text:list-item>
      </text:list>
      <text:p text:style-name="Text_20_body">Vedtektene for MTL finner du her: 
<text:a xlink:type="simple" xlink:href="https://wiki.met.no/mtl/om_mtl/vedtekter_for_mtl.pdf" text:style-name="Internet_20_link" text:visited-style-name="Visited_20_Internet_20_Link">Vedtekter</text:a></text:p>
      <text:h text:style-name="Heading_20_2" text:outline-level="2"><text:bookmark-start text:name="__RefHeading___hvem_kan_bli_medlem_2"/><text:bookmark-start text:name="hvem_kan_bli_medlem"/>Hvem kan bli medlem?<text:bookmark-end text:name="__RefHeading___hvem_kan_bli_medlem_2"/><text:bookmark-end text:name="hvem_kan_bli_medlem"/></text:h>
      <text:p text:style-name="Text_20_body">Alle, så lenge de er tilknyttet meteorologisk institutt!<text:line-break/>
Timebetalte eller direktør, i administrasjon eller på Jan Mayen, Bjørnøya eller Hopen, uansett bakgrunn.<text:line-break/>Om du driver med IT, varsling eller forskning, eller bare har som oppgave å sørge for at Meteorologisk institutt fungerer bra.<text:line-break/>Vi ønsker deg hjertelig velkommen som medlem!</text:p>
      <text:h text:style-name="Heading_20_2" text:outline-level="2"><text:bookmark-start text:name="__RefHeading___sentralstyret_i_mtl_2018_3"/><text:bookmark-start text:name="sentralstyret_i_mtl_2018"/>Sentralstyret i MTL 2018<text:bookmark-end text:name="__RefHeading___sentralstyret_i_mtl_2018_3"/><text:bookmark-end text:name="sentralstyret_i_mtl_2018"/></text:h>
      <text:list text:style-name="List_20_1" text:continue-numbering="false">
        <text:list-item>
          <text:p text:style-name="List_20_1_Content_First"> Rune Skoglund           <text:span text:style-name="Emphasis">Leder</text:span></text:p>
        </text:list-item>
        <text:list-item>
          <text:p text:style-name="List_20_1_Content"> Andreas Rusten Hanssen  <text:span text:style-name="Emphasis">Nestleder</text:span></text:p>
        </text:list-item>
        <text:list-item>
          <text:p text:style-name="List_20_1_Content"> Kjetil Bjerk            <text:span text:style-name="Emphasis">Sekretær</text:span></text:p>
        </text:list-item>
        <text:list-item>
          <text:p text:style-name="List_20_1_Content"> Linda Kleppe            <text:span text:style-name="Emphasis">Kasserer</text:span></text:p>
        </text:list-item>
        <text:list-item>
          <text:p text:style-name="List_20_1_Content_Last"> Bente Wahl              <text:span text:style-name="Emphasis">Sentralstyremedlem</text:span></text:p>
        </text:list-item>
      </text:list>
      <text:h text:style-name="Heading_20_2" text:outline-level="2"><text:bookmark-start text:name="__RefHeading___lokale_tillitsvalgte_4"/><text:bookmark-start text:name="lokale_tillitsvalgte"/>Lokale tillitsvalgte<text:bookmark-end text:name="__RefHeading___lokale_tillitsvalgte_4"/><text:bookmark-end text:name="lokale_tillitsvalgte"/></text:h>
      <text:h text:style-name="Heading_20_5" text:outline-level="5"><text:bookmark-start text:name="__RefHeading___blindernva_5"/><text:bookmark-start text:name="blindernva"/>Blindern/VA<text:bookmark-end text:name="__RefHeading___blindernva_5"/><text:bookmark-end text:name="blindernva"/></text:h>
      <text:list text:style-name="List_20_1" text:continue-numbering="false">
        <text:list-item>
          <text:p text:style-name="List_20_1_Content_First"> Ingrid Sølvberg <text:span text:style-name="Emphasis">værvarslingsavdelingen</text:span></text:p>
          <text:list text:style-name="List_20_1">
            <text:list-item>
              <text:p text:style-name="List_20_1_Content"> Bente Wahl      <text:span text:style-name="Emphasis">1.vara </text:span></text:p>
            </text:list-item>
          </text:list>
        </text:list-item>
        <text:list-item>
          <text:p text:style-name="List_20_1_Content">   Christian Thoresen <text:span text:style-name="Emphasis">IT-divisjonen</text:span></text:p>
          <text:list text:style-name="List_20_1">
            <text:list-item>
              <text:p text:style-name="List_20_1_Content">  Per Erik Dalset  <text:span text:style-name="Emphasis">1.vara </text:span></text:p>
            </text:list-item>
          </text:list>
        </text:list-item>
        <text:list-item>
          <text:p text:style-name="List_20_1_Content"> May Skogh<text:span text:style-name="Emphasis"> Avd for klimatjenester</text:span></text:p>
          <text:list text:style-name="List_20_1">
            <text:list-item>
              <text:p text:style-name="List_20_1_Content"> <text:span text:style-name="Emphasis">1.vara </text:span></text:p>
            </text:list-item>
          </text:list>
        </text:list-item>
        <text:list-item>
          <text:p text:style-name="List_20_1_Content">Gunnar Halvorsen<text:span text:style-name="Emphasis">Avd for observasjonstjenester</text:span></text:p>
          <text:list text:style-name="List_20_1">
            <text:list-item>
              <text:p text:style-name="List_20_1_Content"> Gunvor Kristiansen<text:span text:style-name="Emphasis">1.vara </text:span></text:p>
            </text:list-item>
          </text:list>
        </text:list-item>
        <text:list-item>
          <text:p text:style-name="List_20_1_Content">Kjetil Bjerk<text:span text:style-name="Emphasis"> Adm.divisjonen</text:span></text:p>
          <text:list text:style-name="List_20_1">
            <text:list-item>
              <text:p text:style-name="List_20_1_Content_Last"> <text:span text:style-name="Emphasis">1.vara</text:span></text:p>
            </text:list-item>
          </text:list>
        </text:list-item>
      </text:list>
      <text:h text:style-name="Heading_20_5" text:outline-level="5"><text:bookmark-start text:name="__RefHeading___tromsovnn_6"/><text:bookmark-start text:name="tromsovnn"/>Tromsø/VNN<text:bookmark-end text:name="__RefHeading___tromsovnn_6"/><text:bookmark-end text:name="tromsovnn"/></text:h>
      <text:list text:style-name="List_20_1" text:continue-numbering="false">
        <text:list-item>
          <text:p text:style-name="List_20_1_Content_First"> Elisabeth Dahl</text:p>
          <text:list text:style-name="List_20_1">
            <text:list-item>
              <text:p text:style-name="List_20_1_Content"> Jan Erik Killengreen<text:span text:style-name="Emphasis">1.vara</text:span></text:p>
            </text:list-item>
          </text:list>
        </text:list-item>
        <text:list-item>
          <text:p text:style-name="List_20_1_Content_Last">  Signe Alvarstein <text:span text:style-name="Emphasis">Ishavstillitsvalgt</text:span></text:p>
        </text:list-item>
      </text:list>
      <text:h text:style-name="Heading_20_5" text:outline-level="5"><text:bookmark-start text:name="__RefHeading___bergenvv_7"/><text:bookmark-start text:name="bergenvv"/>Bergen/VV<text:bookmark-end text:name="__RefHeading___bergenvv_7"/><text:bookmark-end text:name="bergenvv"/></text:h>
      <text:list text:style-name="List_20_1" text:continue-numbering="false">
        <text:list-item>
          <text:p text:style-name="List_20_1_Content_First"> Vibekke Mæland</text:p>
          <text:list text:style-name="List_20_1">
            <text:list-item>
              <text:p text:style-name="List_20_1_Content_Last">Hallvard Larsen <text:span text:style-name="Emphasis">1.vara</text:span></text:p>
            </text:list-item>
          </text:list>
        </text:list-item>
      </text:list>
      <text:h text:style-name="Heading_20_5" text:outline-level="5"><text:bookmark-start text:name="__RefHeading___bardufoss_8"/><text:bookmark-start text:name="bardufoss"/>Bardufoss<text:bookmark-end text:name="__RefHeading___bardufoss_8"/><text:bookmark-end text:name="bardufoss"/></text:h>
      <text:list text:style-name="List_20_1" text:continue-numbering="false">
        <text:list-item>
          <text:p text:style-name="List_20_1_Content_First">Tore Lefdal </text:p>
          <text:list text:style-name="List_20_1">
            <text:list-item>
              <text:p text:style-name="List_20_1_Content_Last">Terje Slagstad <text:span text:style-name="Emphasis"> vara</text:span></text:p>
            </text:list-item>
          </text:list>
        </text:list-item>
      </text:list>
      <text:h text:style-name="Heading_20_5" text:outline-level="5"><text:bookmark-start text:name="__RefHeading___bodo_9"/><text:bookmark-start text:name="bodo"/>Bodø<text:bookmark-end text:name="__RefHeading___bodo_9"/><text:bookmark-end text:name="bodo"/></text:h>
      <text:list text:style-name="List_20_1" text:continue-numbering="false">
        <text:list-item>
          <text:p text:style-name="List_20_1_Content_First">Andreas Rusten Hansen</text:p>
          <text:list text:style-name="List_20_1">
            <text:list-item>
              <text:p text:style-name="List_20_1_Content_Last"> Hanne Beate Skattør<text:span text:style-name="Emphasis"> vara</text:span></text:p>
            </text:list-item>
          </text:list>
        </text:list-item>
      </text:list>
      <text:h text:style-name="Heading_20_5" text:outline-level="5"><text:bookmark-start text:name="__RefHeading___orland_10"/><text:bookmark-start text:name="orland"/>Ørland<text:bookmark-end text:name="__RefHeading___orland_10"/><text:bookmark-end text:name="orland"/></text:h>
      <text:list text:style-name="List_20_1" text:continue-numbering="false">
        <text:list-item>
          <text:p text:style-name="List_20_1_Content_First"> Haldis Kirkbak </text:p>
          <text:list text:style-name="List_20_1">
            <text:list-item>
              <text:p text:style-name="List_20_1_Content_Last"> Lillian Drilen <text:span text:style-name="Emphasis">1.vara</text:span></text:p>
            </text:list-item>
          </text:list>
        </text:list-item>
      </text:list>
      <text:p text:style-name="Text_20_body">Værtjenestekontoret Longyearbyen og meteorologiske observatører i bistilling, blir ivaretatt av sentralstyr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tl:om_mtl:start</dc:title>
  </office:meta>
</office:document-meta>
</file>