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minutes2009_12_03"/><text:bookmark-start text:name="__RefHeading___roadmap_to_metamod_2.4_osisaf_1"/><text:bookmark-start text:name="roadmap_to_metamod_2.4_osisaf"/>Roadmap to Metamod 2.4, "Osisaf"<text:bookmark-end text:name="__RefHeading___roadmap_to_metamod_2.4_osisaf_1"/><text:bookmark-end text:name="roadmap_to_metamod_2.4_osisaf"/></text:h>
      <text:p text:style-name="Text_20_body">Minutes of meetings between Heiko and Egil, 2009-12-03 and 2009-12-04.</text:p>
      <text:h text:style-name="Heading_20_2" text:outline-level="2"><text:bookmark-start text:name="__RefHeading___objective_2"/><text:bookmark-start text:name="objective"/>Objective<text:bookmark-end text:name="__RefHeading___objective_2"/><text:bookmark-end text:name="objective"/></text:h>
      <text:p text:style-name="Text_20_body">The Osisaf-project wishes to use Metamod for search and serve of data as http or opendap, but the most important users of Osisaf want to have data in well-defined places on a ftp-server. To avoid data-duplication, it is therefore important that Metamod leaves full control about data-placement to the data-production step. Metamod should not move any Osisaf-data, or set requirements to data-names.</text:p>
      <text:h text:style-name="Heading_20_2" text:outline-level="2"><text:bookmark-start text:name="__RefHeading___implementation_ideas_3"/><text:bookmark-start text:name="implementation_ideas"/>Implementation ideas<text:bookmark-end text:name="__RefHeading___implementation_ideas_3"/><text:bookmark-end text:name="implementation_ideas"/></text:h>
      <text:p text:style-name="Text_20_body">A independent upload task will be written. This task will be triggered based upon an url which is:</text:p>
      <text:p text:style-name="Preformatted_20_Text"> http://metamod.../...?dataset=...&amp;dirkey=...&amp;filename=...&amp;filename=...</text:p>
      <text:p text:style-name="Text_20_body">Calling this url will extract the metadata from the files named by <text:span text:style-name="Source_20_Text">filename</text:span> and add the metadata to the <text:span text:style-name="Source_20_Text">dataset</text:span>. The <text:span text:style-name="Source_20_Text">dirkey</text:span> is used as a password and needs to be set up when setting up the <text:span text:style-name="Source_20_Text">dataset</text:span>. The data-files need be uploaded to the final data-store (ftp-server) before triggering that task. This task will only harvest metadata, but not move any data.</text:p>
      <text:p text:style-name="Text_20_body">Comments by --- <text:span text:style-name="Emphasis"><text:a xlink:type="simple" xlink:href="mailto:egil.storen@met.no" text:style-name="Internet_20_link" text:visited-style-name="Visited_20_Internet_20_Link">Egil Støren</text:a> 2009/12/08 14:34</text:span>:
This solution (with no restrictions on file names belonging to a given dataset) gives us some problems regarding THREDDS catalogs. Up to now, we have used the datasetScan element in the THREDDS catalog to create a dataset entry within THREDDS corresponding to all files in a directory. We can continue to use this method if all files in a dataset belongs to the same directory. Then the consequences will not be wery difficult to cope with: We can contunue to use the same method to create THREDDS catalogs, and few changes need to be done in the web interface for creating new datasets. On the other hand, if several datasets are to share the same directory, we have to do major changes both in THREDDS catalog generation and in the web interface for creating new datasets. If files in the same dataset are allowed to be situated in different directories, the situation will be even worse. So my queston is: Can we assume a one to one correspondence between dataset and lowest level directory in the data repository? </text:p>
      <text:p text:style-name="Text_20_body">If we can not assume this correspondence, the next best alternative will be, for each dataset, to identify a regular expression (or wildcard expression) that will correspond to all files in the dataset. This expression would have to be entered by the data provider in the web interface when creating the dataset. This expression could then be used in the THREDDS catalog as a filter element inside the datasetScan element.</text:p>
      <text:h text:style-name="Heading_20_2" text:outline-level="2"><text:bookmark-start text:name="__RefHeading___timeline_4"/><text:bookmark-start text:name="timeline"/>Timeline<text:bookmark-end text:name="__RefHeading___timeline_4"/><text:bookmark-end text:name="timeline"/></text:h>
      <text:p text:style-name="Text_20_body">Tentative date: 2010-01-15</text:p>
      <text:h text:style-name="Heading_20_2" text:outline-level="2"><text:bookmark-start text:name="__RefHeading___possible_changes_for_metamod_2.5_5"/><text:bookmark-start text:name="possible_changes_for_metamod_2.5"/>Possible Changes for Metamod 2.5<text:bookmark-end text:name="__RefHeading___possible_changes_for_metamod_2.5_5"/><text:bookmark-end text:name="possible_changes_for_metamod_2.5"/></text:h>
      <text:p text:style-name="Text_20_body">There are some thought about switching the internal map-search to a standard <text:a xlink:type="simple" xlink:href="http://postgis.refractions.net/" text:style-name="Internet_20_link" text:visited-style-name="Visited_20_Internet_20_Link">PostGIS</text:a> based map-search. This would solve <text:a xlink:type="simple" xlink:href="https://metamod.bugs.met.no/show_bug.cgi?id=45" text:style-name="Internet_20_link" text:visited-style-name="Visited_20_Internet_20_Link">bug 45</text:a>, and improve the change of projection in other implementations of Metam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minutes2009_12_03</dc:title>
  </office:meta>
</office:document-meta>
</file>