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gif" manifest:full-path="Pictures/2b93fba37ff85462196b55b83bddc2b0.gif"/>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metamod:install"/><text:bookmark-start text:name="__RefHeading___how_to_configure_and_install_1"/><text:bookmark-start text:name="how_to_configure_and_install"/>How to configure and install<text:bookmark-end text:name="__RefHeading___how_to_configure_and_install_1"/><text:bookmark-end text:name="how_to_configure_and_install"/></text:h>
      <text:h text:style-name="Heading_20_2" text:outline-level="2"><text:bookmark-start text:name="__RefHeading___installing_2.10_draft_2"/><text:bookmark-start text:name="installing_2.10_draft"/>Installing 2.10 (draft)<text:bookmark-end text:name="__RefHeading___installing_2.10_draft_2"/><text:bookmark-end text:name="installing_2.10_draft"/></text:h>
      <text:p text:style-name="Preformatted_20_Text">$ sudo apt-get install metno-perl-webdev-ver1<text:line-break/>$ sudo apt-get install metno-metamod-2.10</text:p>
      <text:p text:style-name="Text_20_body">If the latter package not available (or you need devel version):</text:p>
      <text:p text:style-name="Preformatted_20_Text">$ curl -O http://repo.met.no/devel/dists/lucid/main/binary-all/web/metno-metamod-2.10_2.10.0-2_all.deb<text:line-break/>$ sudo dpkg -i metno-metamod-2.10_2.10.0-2_all.deb</text:p>
      <text:p text:style-name="Text_20_body">Copy the example config:</text:p>
      <text:p text:style-name="Preformatted_20_Text">$ cp -r /opt/metno-metamod-2.10/app/example .</text:p>
      <text:p text:style-name="Text_20_body">Then edit example/master_config.txt as needed. For local testing, set APPLICATION_USER to your own login.</text:p>
      <text:p text:style-name="Preformatted_20_Text">$ /opt/metno-metamod-2.10/common/prepare_runtime_env.sh example<text:line-break/><text:line-break/>$ export PERL5LIB=/opt/metno-metamod-2.10/common/lib:/opt/metno-metamod-2.10/catalyst/lib:/opt/metno-perl-webdev-ver1/lib/perl5</text:p>
      <text:p text:style-name="Text_20_body">Try starting Catalyst:</text:p>
      <text:p text:style-name="Preformatted_20_Text">$ /opt/metno-metamod-2.10/catalyst/script/metamodweb_server.pl -d example</text:p>
      <text:p text:style-name="Text_20_body">MetamodWeb should now be available on <text:a xlink:type="simple" xlink:href="http://localhost:3000/" text:style-name="Internet_20_link" text:visited-style-name="Visited_20_Internet_20_Link">http://localhost:3000/</text:a>. Stop with ctrl-c.</text:p>
      <text:p text:style-name="Text_20_body">To install all services:</text:p>
      <text:p text:style-name="Preformatted_20_Text">$ /opt/metno-metamod-2.10/install_jobs.sh example</text:p>
      <text:p text:style-name="Text_20_body">To start all services (substitute EXAMPLE with your APPLICATION_ID):</text:p>
      <text:p text:style-name="Preformatted_20_Text">$ sudo /etc/init.d/catalyst-EXAMPLE start<text:line-break/>$ sudo /etc/init.d/metamodServices-EXAMPLE start</text:p>
      <text:p text:style-name="Horizontal_20_Line"/>
      <text:p text:style-name="Text_20_body"><text:span text:style-name="Strong_20_Emphasis">This documentation below is outdated for versions after 2.6 and needs a serious rewrite. <draw:frame draw:style-name="media" draw:name="0" text:anchor-type="as-char" draw:z-index="0" svg:width="2.1166666666667cm" svg:height="0.396875cm"><draw:image xlink:href="Pictures/2b93fba37ff85462196b55b83bddc2b0.gif" xlink:type="simple" xlink:show="embed" xlink:actuate="onLoad"/></draw:frame></text:span></text:p>
      <text:h text:style-name="Heading_20_2" text:outline-level="2"><text:bookmark-start text:name="__RefHeading___dependencies_3"/><text:bookmark-start text:name="dependencies"/>Dependencies<text:bookmark-end text:name="__RefHeading___dependencies_3"/><text:bookmark-end text:name="dependencies"/></text:h>
      <text:p text:style-name="Text_20_body">This software depends on the following external software which is not part
of the METAMOD 2.x distribution:</text:p>
      <text:list text:style-name="List_20_1" text:continue-numbering="false">
        <text:list-item>
          <text:p text:style-name="List_20_1_Content_First"> Linux operating system. METAMOD 2.x should work on other UNIX-like operating systems, but this is not tested.</text:p>
        </text:list-item>
        <text:list-item>
          <text:p text:style-name="List_20_1_Content"> Mail system</text:p>
        </text:list-item>
        <text:list-item>
          <text:p text:style-name="List_20_1_Content"> PostgreSQL database system. Tested on version 8.1</text:p>
        </text:list-item>
        <text:list-item>
          <text:p text:style-name="List_20_1_Content"> Apache 2.x web server with PHP 5.x installed, including pgsql, libxml</text:p>
        </text:list-item>
        <text:list-item>
          <text:p text:style-name="List_20_1_Content"> Perl v5.8 with the following Perl modules: File::Copy, File::Path, XML::Simple, XML::LibXML, XML::LibXSLT, DBI, DBD::Pg, Geo::Proj4, Mail::Mailer, PDL, PDL::NetCDF, LWP::UserAgent</text:p>
        </text:list-item>
        <text:list-item>
          <text:p text:style-name="List_20_1_Content"> NetCDF software</text:p>
        </text:list-item>
        <text:list-item>
          <text:p text:style-name="List_20_1_Content"> ImageMagick</text:p>
        </text:list-item>
        <text:list-item>
          <text:p text:style-name="List_20_1_Content_Last"> curl, php5-curl (for fimex functionality)</text:p>
        </text:list-item>
      </text:list>
      <text:h text:style-name="Heading_20_3" text:outline-level="3"><text:bookmark-start text:name="__RefHeading___ubuntu_8.04_hardy_4"/><text:bookmark-start text:name="ubuntu_8.04_hardy"/>Ubuntu 8.04 (Hardy)<text:bookmark-end text:name="__RefHeading___ubuntu_8.04_hardy_4"/><text:bookmark-end text:name="ubuntu_8.04_hardy"/></text:h>
      <text:p text:style-name="Text_20_body">The following packages are required:</text:p>
      <text:list text:style-name="List_20_1" text:continue-numbering="false">
        <text:list-item>
          <text:p text:style-name="List_20_1_Content_First"> exim4; dpkg-reconfigure exim4-config</text:p>
        </text:list-item>
        <text:list-item>
          <text:p text:style-name="List_20_1_Content"> postgresql-8.3</text:p>
        </text:list-item>
        <text:list-item>
          <text:p text:style-name="List_20_1_Content"> postgresql-contrib-8.3</text:p>
        </text:list-item>
        <text:list-item>
          <text:p text:style-name="List_20_1_Content"> libapache2-mod-php5</text:p>
        </text:list-item>
        <text:list-item>
          <text:p text:style-name="List_20_1_Content"> php5-pgsql</text:p>
        </text:list-item>
        <text:list-item>
          <text:p text:style-name="List_20_1_Content"> libconfig-tiny-perl</text:p>
        </text:list-item>
        <text:list-item>
          <text:p text:style-name="List_20_1_Content"> libdbd-pg-perl</text:p>
        </text:list-item>
        <text:list-item>
          <text:p text:style-name="List_20_1_Content"> libxml-simple-perl</text:p>
        </text:list-item>
        <text:list-item>
          <text:p text:style-name="List_20_1_Content"> libxml-libxslt-perl</text:p>
        </text:list-item>
        <text:list-item>
          <text:p text:style-name="List_20_1_Content"> libmailtools-perl</text:p>
        </text:list-item>
        <text:list-item>
          <text:p text:style-name="List_20_1_Content"> libwww-perl</text:p>
        </text:list-item>
        <text:list-item>
          <text:p text:style-name="List_20_1_Content"> pdl</text:p>
        </text:list-item>
        <text:list-item>
          <text:p text:style-name="List_20_1_Content"> libnetcdf-dev</text:p>
        </text:list-item>
        <text:list-item>
          <text:p text:style-name="List_20_1_Content"> netcdf-bin</text:p>
        </text:list-item>
        <text:list-item>
          <text:p text:style-name="List_20_1_Content"> proj</text:p>
        </text:list-item>
        <text:list-item>
          <text:p text:style-name="List_20_1_Content"> imagemagick</text:p>
        </text:list-item>
        <text:list-item>
          <text:p text:style-name="List_20_1_Content"> gcc</text:p>
        </text:list-item>
        <text:list-item>
          <text:p text:style-name="List_20_1_Content"> make</text:p>
        </text:list-item>
        <text:list-item>
          <text:p text:style-name="List_20_1_Content"> mailx (test only)</text:p>
        </text:list-item>
        <text:list-item>
          <text:p text:style-name="List_20_1_Content"> libxml2-utils (test only)</text:p>
        </text:list-item>
        <text:list-item>
          <text:p text:style-name="List_20_1_Content"> subversion (test only)</text:p>
        </text:list-item>
        <text:list-item>
          <text:p text:style-name="List_20_1_Content"> libdatetime-perl (test only)</text:p>
        </text:list-item>
        <text:list-item>
          <text:p text:style-name="List_20_1_Content"> php5-curl (fimex reprojection)</text:p>
        </text:list-item>
        <text:list-item>
          <text:p text:style-name="List_20_1_Content"> php-auth</text:p>
        </text:list-item>
        <text:list-item>
          <text:p text:style-name="List_20_1_Content"> php-db</text:p>
        </text:list-item>
        <text:list-item>
          <text:p text:style-name="List_20_1_Content_Last"> php-log</text:p>
        </text:list-item>
      </text:list>
      <text:p text:style-name="Text_20_body">In addition, the following CPAN packages do not exist in etch and need to be installed separately:</text:p>
      <text:list text:style-name="List_20_1" text:continue-numbering="false">
        <text:list-item>
          <text:p text:style-name="List_20_1_Content_First"> Geo::Proj4</text:p>
        </text:list-item>
        <text:list-item>
          <text:p text:style-name="List_20_1_Content_Last"> PDL::NetCDF </text:p>
        </text:list-item>
      </text:list>
      <text:p text:style-name="Text_20_body">Note: several people (including me) have seen problems when installing postgresql. The reason is not clear,
but a </text:p>
      <text:p text:style-name="Preformatted_20_Text">sudo dpkg -P postgresql-8.3 postgresql-client-8.3<text:line-break/>sudo apt-get install postgresql-8.3</text:p>
      <text:p text:style-name="Text_20_body"> seems to help in lots of cases.</text:p>
      <text:h text:style-name="Heading_20_4" text:outline-level="4"><text:bookmark-start text:name="__RefHeading___changes_for_2.4_5"/><text:bookmark-start text:name="changes_for_2.4"/>Changes for 2.4<text:bookmark-end text:name="__RefHeading___changes_for_2.4_5"/><text:bookmark-end text:name="changes_for_2.4"/></text:h>
      <text:p text:style-name="Text_20_body">New packages:</text:p>
      <text:list text:style-name="List_20_1" text:continue-numbering="false">
        <text:list-item>
          <text:p text:style-name="List_20_1_Content_First"> php5-gd</text:p>
        </text:list-item>
        <text:list-item>
          <text:p text:style-name="List_20_1_Content"> php5-xsl</text:p>
        </text:list-item>
        <text:list-item>
          <text:p text:style-name="List_20_1_Content_Last"> postgresql-8.3-postgis</text:p>
        </text:list-item>
      </text:list>
      <text:p text:style-name="Text_20_body">Removed packages:</text:p>
      <text:list text:style-name="List_20_1" text:continue-numbering="false">
        <text:list-item>
          <text:p text:style-name="List_20_1_Content_First"> imagemagick</text:p>
        </text:list-item>
        <text:list-item>
          <text:p text:style-name="List_20_1_Content_Last"> php5-curl</text:p>
        </text:list-item>
      </text:list>
      <text:h text:style-name="Heading_20_3" text:outline-level="3"><text:bookmark-start text:name="__RefHeading___debian_etch_6"/><text:bookmark-start text:name="debian_etch"/>Debian Etch<text:bookmark-end text:name="__RefHeading___debian_etch_6"/><text:bookmark-end text:name="debian_etch"/></text:h>
      <text:p text:style-name="Text_20_body">The following packages are required on Debian Etch to fulfil the requirements:</text:p>
      <text:list text:style-name="List_20_1" text:continue-numbering="false">
        <text:list-item>
          <text:p text:style-name="List_20_1_Content_First"> exim4</text:p>
        </text:list-item>
        <text:list-item>
          <text:p text:style-name="List_20_1_Content"> postgresql-8.1</text:p>
        </text:list-item>
        <text:list-item>
          <text:p text:style-name="List_20_1_Content"> apache2-mpm-prefork</text:p>
        </text:list-item>
        <text:list-item>
          <text:p text:style-name="List_20_1_Content"> libapache2-mod-php5</text:p>
        </text:list-item>
        <text:list-item>
          <text:p text:style-name="List_20_1_Content"> php5-pgsql</text:p>
        </text:list-item>
        <text:list-item>
          <text:p text:style-name="List_20_1_Content"> libdbi-perl</text:p>
        </text:list-item>
        <text:list-item>
          <text:p text:style-name="List_20_1_Content"> libdbd-pg-perl</text:p>
        </text:list-item>
        <text:list-item>
          <text:p text:style-name="List_20_1_Content"> libxml-simle-perl</text:p>
        </text:list-item>
        <text:list-item>
          <text:p text:style-name="List_20_1_Content"> libxml-libxslt-perl</text:p>
        </text:list-item>
        <text:list-item>
          <text:p text:style-name="List_20_1_Content"> libmailtools-perl</text:p>
        </text:list-item>
        <text:list-item>
          <text:p text:style-name="List_20_1_Content"> libwww-perl</text:p>
        </text:list-item>
        <text:list-item>
          <text:p text:style-name="List_20_1_Content"> pdl</text:p>
        </text:list-item>
        <text:list-item>
          <text:p text:style-name="List_20_1_Content"> netcdf-bin</text:p>
        </text:list-item>
        <text:list-item>
          <text:p text:style-name="List_20_1_Content"> netcdf-dev</text:p>
        </text:list-item>
        <text:list-item>
          <text:p text:style-name="List_20_1_Content"> proj</text:p>
        </text:list-item>
        <text:list-item>
          <text:p text:style-name="List_20_1_Content"> imagemagick</text:p>
        </text:list-item>
        <text:list-item>
          <text:p text:style-name="List_20_1_Content"> gcc</text:p>
        </text:list-item>
        <text:list-item>
          <text:p text:style-name="List_20_1_Content"> make</text:p>
        </text:list-item>
        <text:list-item>
          <text:p text:style-name="List_20_1_Content"> libdatetime-perl (test only)</text:p>
        </text:list-item>
        <text:list-item>
          <text:p text:style-name="List_20_1_Content"> mailx (test only)</text:p>
        </text:list-item>
        <text:list-item>
          <text:p text:style-name="List_20_1_Content_Last"> libxml2-utils (test only)</text:p>
        </text:list-item>
      </text:list>
      <text:p text:style-name="Text_20_body">In addition, the following CPAN packages do not exist in etch and need to be installed separately:</text:p>
      <text:list text:style-name="List_20_1" text:continue-numbering="false">
        <text:list-item>
          <text:p text:style-name="List_20_1_Content_First"> Geo::Proj4</text:p>
        </text:list-item>
        <text:list-item>
          <text:p text:style-name="List_20_1_Content"> XML::XPathContext</text:p>
        </text:list-item>
        <text:list-item>
          <text:p text:style-name="List_20_1_Content_Last"> PDL::NetCDF</text:p>
        </text:list-item>
      </text:list>
      <text:h text:style-name="Heading_20_2" text:outline-level="2"><text:bookmark-start text:name="__RefHeading___directory_structure_7"/><text:bookmark-start text:name="directory_structure"/>Directory structure<text:bookmark-end text:name="__RefHeading___directory_structure_7"/><text:bookmark-end text:name="directory_structure"/></text:h>
      <text:p text:style-name="Text_20_body">The top METAMOD 2.x directory 
is divided into one subdirectory for each module (base, search, upload and
quest). In addition, one subdirectory (app) contains an example application.</text:p>
      <text:p text:style-name="Text_20_body">The module directories shares a common structure. During installation of an
application, a new directory is created (the target directory), and all module
directories are merged into this target directory. In each module directory
there is a htdocs subdirectory. The htdocs directories for all the selected
modules are in the same way merged into one htdocs subdirectory in the target
directory.  To avoid name collisions, the actual HTML and PHP files etc. are
contained within subdirectories of the htdocs directory. For example, all such
files are contained in the directory htdocs/sch for the METAMODSEARCH module,
and htdocs/upl for the METAMODUPLOAD module. On the target directory, there
will be a htdocs directory containing both the sch and the upl subdirectories.
Some htdocs subdirectories may be shared among several modules. For example,
the METAMODBASE module and the METAMODQUEST module both have files in the adm
subdirectory. Special care must be taken for these files to avoid name
collisions.</text:p>
      <text:p text:style-name="Text_20_body">Each module directory must also contain a file 'filelist.txt' which
lists all files comprising the module.</text:p>
      <text:p text:style-name="Text_20_body">The app directory contains one subdirectory for each application. In each
of these application directories there must be a configuration file called
'master_config.txt', and a 'filelist.txt' file containing a list of files
that are specific for the application (image files, style sheets etc.).
Application directories may also be found outside the METAMOD 2.x source tree.</text:p>
      <text:h text:style-name="Heading_20_2" text:outline-level="2"><text:bookmark-start text:name="__RefHeading___system_configuration_8"/><text:bookmark-start text:name="system_configuration"/>System Configuration<text:bookmark-end text:name="__RefHeading___system_configuration_8"/><text:bookmark-end text:name="system_configuration"/></text:h>
      <text:p text:style-name="Text_20_body">The following values should be configured in the <text:span text:style-name="Strong_20_Emphasis">php.ini</text:span> file </text:p>
      <text:p text:style-name="Preformatted_20_Text">track_errors = On<text:line-break/>upload_max_filesize = 100M<text:line-break/>post_max_size = 100M</text:p>
      <text:p text:style-name="Text_20_body">The following values are an advantage to use in <text:span text:style-name="Strong_20_Emphasis">postgresql.conf</text:span>:</text:p>
      <text:p text:style-name="Preformatted_20_Text">random_page_cost = 2.0</text:p>
      <text:h text:style-name="Heading_20_2" text:outline-level="2"><text:bookmark-start text:name="__RefHeading___configuration_9"/><text:bookmark-start text:name="configuration"/>Configuration<text:bookmark-end text:name="__RefHeading___configuration_9"/><text:bookmark-end text:name="configuration"/></text:h>
      <text:p text:style-name="Text_20_body">The source files within the METAMOD 2.x directories contain a variety of file
types (PHP, Perl, XML, HTML/XHTML, CSS and shell-script files, some of
them with embedded SQL). The source files are not intended to be used
directly, but must be modified and copied to a target directory tree before
the application can run. The reason for this is to apply a unified
configuration method for all the different file types.</text:p>
      <text:p text:style-name="Text_20_body">An application directory must contain a file, <text:span text:style-name="Strong_20_Emphasis"><text:span text:style-name="Source_20_Text">master_config.txt</text:span></text:span>, which is the master configuration file for the application:</text:p>
      <text:p text:style-name="Text_20_body">This file contains lines as follows:</text:p>
      <text:p text:style-name="Preformatted_20_Text">VARNAME = VALUE</text:p>
      <text:p text:style-name="Text_20_body">'VARNAME' must be all uppercase letters [A-Z], underscore or digits. Any number
of white space characters may separate 'VARNAME' and '=', and also '=' and
'VALUE'. 'VALUE' starts with the first non-whitespace character and ends with
the last non-whitespace character on the line. Additional lines may be
appended to 'VALUE' immideately after the initial 'VARNAME = ...' line. Such
lines must start with a space character. No whitespace are removed from such
appended lines.</text:p>
      <text:p text:style-name="Text_20_body">VALUEs may be empty, which sometimes indicate that some aspect of the software
is turned off. An empty value is indicated by having no characters (or only
whitespace characters) after the '=' character.</text:p>
      <text:p text:style-name="Text_20_body">In addition, comment lines, starting with '#', may be found. Blank lines are
ignored.</text:p>
      <text:p text:style-name="Text_20_body">In the source files, all text strings like:</text:p>
      <text:p text:style-name="Preformatted_20_Text">[==VARNAME==]</text:p>
      <text:p text:style-name="Text_20_body">will be substituted with the corresponding value when the files are modified and
moved to the target directory. Such text strings may also be found within 'VALUE'
strings, and they will be substituted as appropriate.</text:p>
      <text:p text:style-name="Text_20_body">One variable is mandatory in master_config.txt: TARGET_DIRECTORY. This is the
directory name of the target directory, the top level of the target directory
tree.</text:p>
      <text:p text:style-name="Text_20_body">The following variables are used to select the modules that will comprise the
application. They also identify the absolute path of the source directory for
each module:</text:p>
      <text:p text:style-name="Preformatted_20_Text">METAMODBASE_DIRECTORY<text:line-break/>METAMODSEARCH_DIRECTORY<text:line-break/>METAMODUPLOAD_DIRECTORY<text:line-break/>METAMODQUEST_DIRECTORY<text:line-break/>METAMODHARVEST_DIRECTORY</text:p>
      <text:p text:style-name="Text_20_body">If any of these variables are missing, the corresponding modules will not be part
of the application.</text:p>
      <text:p text:style-name="Text_20_body">Each application delivering data to a database (an application with the
METAMODUPLOAD and/or the METAMODQUEST module) must have a short acronym
that uniquely identify the application for the database. This acronym is
included in the master_config.txt file as the value of variable APPLICATION_ID.</text:p>
      <text:h text:style-name="Heading_20_2" text:outline-level="2"><text:bookmark-start text:name="__RefHeading___installation_10"/><text:bookmark-start text:name="installation"/>Installation<text:bookmark-end text:name="__RefHeading___installation_10"/><text:bookmark-end text:name="installation"/></text:h>
      <text:p text:style-name="Text_20_body">To install an application, the following installation script (located in the top
METAMOD 2.x directory) should be run with one argument:</text:p>
      <text:p text:style-name="Preformatted_20_Text"> update_target.pl application_directory</text:p>
      <text:p text:style-name="Text_20_body">The argument is the absolute or relative path of the application directory, the
directory containing the master_config.txt file for the application.</text:p>
      <text:p text:style-name="Text_20_body">For each module selected by the configuration file, there is a <text:span text:style-name="Strong_20_Emphasis"><text:span text:style-name="Source_20_Text">filelist.txt</text:span></text:span> list
of files in the corresponding module directory. The installation script will copy
all the files in these lists to the target directory tree (given by
TARGET_DIRECTORY in the configuration file). In the same way, files in the
application specific <text:span text:style-name="Source_20_Text">filelist.txt</text:span> file (located in the application directory)
will be copied to the target directory tree. If any file name collision occur
between the module file lists and the application file list, the file in the
application file list is used. Thus, it is possible to substitute any file
in any module with an application specific file, although this mechanism is
primarily meant for image files, style sheets etc. Name collisions between files
from different modules are supposed not to occur.</text:p>
      <text:p text:style-name="Text_20_body">While copying the files, the script will perform all substitutions prescribed
in the configuration file. The script will only copy files that are
modified later than the corresponding target files (or the target file does not
exist). Directories will be created as needed.</text:p>
      <text:p text:style-name="Text_20_body">Some files (e.g. binary files like image files etc.) are not intended for this
kind of modification. To avoid substitution on such files, the file names must
be prepended with '=' in <text:span text:style-name="Source_20_Text">filelist.txt</text:span>.</text:p>
      <text:p text:style-name="Text_20_body">The file pathes in each <text:span text:style-name="Source_20_Text">filelist.txt</text:span> file must all be relative to the
corresponding top module directory (or the application directory). The copied
files will keep these relative pathes on the the target directory.</text:p>
      <text:p text:style-name="Text_20_body"><text:span text:style-name="Strong_20_Emphasis">Multiple target files</text:span></text:p>
      <text:p text:style-name="Text_20_body">It is possible to use the configuration file to produce several target files
from a single source file. This is done using the special directives:</text:p>
      <text:p text:style-name="Preformatted_20_Text">!substitute_to_file_with_new_name sourcefilepath =&gt; targetfilepath<text:line-break/>!end_substitute_to_file_with_new_name</text:p>
      <text:p text:style-name="Text_20_body">The 'sourcefilepath' must be a relative file path found in one of the
<text:span text:style-name="Source_20_Text">filelist.txt</text:span> files, and 'targetfilepath' must also be a relative file path,
but it is not required to exist in any <text:span text:style-name="Source_20_Text">filelist.txt</text:span> file. The source file
(given by 'sourcefilepath') will be modified and copied to the target file
(given by 'targetfilepath') using the ordinary substitution directives in
the configuration file. In addition to these substitutions, any substitution
directive between the '!substitute_to_file_with_new_name' directive and the
corresponding '!end_substitute_to_file_with_new_name' directive will be
performed. Note that these substitution directives will not affect any of the
other files produced by the installation script.</text:p>
      <text:p text:style-name="Text_20_body">By using these special directives several times for the same source file,
and varying the target file name between each use, several target files are
produced from the same source file, and they will have different content
depending on the in-between substitution directives found for each target
file.</text:p>
      <text:h text:style-name="Heading_20_2" text:outline-level="2"><text:bookmark-start text:name="__RefHeading___initialization_11"/><text:bookmark-start text:name="initialization"/>Initialization<text:bookmark-end text:name="__RefHeading___initialization_11"/><text:bookmark-end text:name="initialization"/></text:h>
      <text:p text:style-name="Text_20_body">See <text:a xlink:type="simple" xlink:href="https://wiki.met.no/metamod/test" text:style-name="Internet_20_link" text:visited-style-name="Visited_20_Internet_20_Link">How to test the software</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0::00:00</meta:creation-date>
    <dc:creator>Generated</dc:creator>
    <dc:date>1970-01-01T00::00:00</dc:date>
    <dc:language>en-US</dc:language>
    <meta:editing-cycles>1</meta:editing-cycles>
    <meta:editing-duration>PT0S</meta:editing-duration>
    <dc:title>metamod:install</dc:title>
  </office:meta>
</office:document-meta>
</file>