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mod:discussions"/><text:bookmark-start text:name="__RefHeading___discussions_1"/><text:bookmark-start text:name="discussions"/>Discussions<text:bookmark-end text:name="__RefHeading___discussions_1"/><text:bookmark-end text:name="discussions"/></text:h>
      <text:h text:style-name="Heading_20_2" text:outline-level="2"><text:bookmark-start text:name="__RefHeading___minutes_2"/><text:bookmark-start text:name="minutes"/>Minutes<text:bookmark-end text:name="__RefHeading___minutes_2"/><text:bookmark-end text:name="minutes"/></text:h>
      <text:p text:style-name="Text_20_body"><text:a xlink:type="simple" xlink:href="https://wiki.met.no/metamod/minutes2008_10_23" text:style-name="Internet_20_link" text:visited-style-name="Visited_20_Internet_20_Link">How to manage different input metadata formats? (2008-10-23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mod:discussions</dc:title>
  </office:meta>
</office:document-meta>
</file>