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tamod:damocles_upgrade"/><text:bookmark-start text:name="__RefHeading___checklist_for_upgrading_production_servers_to_2.8_1"/><text:bookmark-start text:name="checklist_for_upgrading_production_servers_to_2.8"/>Checklist for upgrading production servers to 2.8<text:bookmark-end text:name="__RefHeading___checklist_for_upgrading_production_servers_to_2.8_1"/><text:bookmark-end text:name="checklist_for_upgrading_production_servers_to_2.8"/></text:h>
      <text:p text:style-name="Text_20_body">Sites to be upgraded on damocles.met.no:</text:p>
      <text:list text:style-name="List_20_1" text:continue-numbering="false">
        <text:list-item>
          <text:p text:style-name="List_20_1_Content_First"> damocles (owns damocles_metadata and damocles_userbase)</text:p>
        </text:list-item>
        <text:list-item>
          <text:p text:style-name="List_20_1_Content"> dokipy</text:p>
        </text:list-item>
        <text:list-item>
          <text:p text:style-name="List_20_1_Content"> ipycoord</text:p>
        </text:list-item>
        <text:list-item>
          <text:p text:style-name="List_20_1_Content_Last"> gcwdemo </text:p>
        </text:list-item>
      </text:list>
      <text:p text:style-name="Text_20_body">Other sites:</text:p>
      <text:list text:style-name="List_20_1" text:continue-numbering="false">
        <text:list-item>
          <text:p text:style-name="LastListParagraph_List_20_1_Content_First"> arcticdata (separate server)</text:p>
        </text:list-item>
      </text:list>
      <text:h text:style-name="Heading_20_2" text:outline-level="2"><text:bookmark-start text:name="__RefHeading___phase_1._preparation_2"/><text:bookmark-start text:name="phase_1._preparation"/>Phase 1. Preparation<text:bookmark-end text:name="__RefHeading___phase_1._preparation_2"/><text:bookmark-end text:name="phase_1._preparation"/></text:h>
      <text:p text:style-name="Text_20_body">Using gcwdemo as an example in code.</text:p>
      <text:h text:style-name="Heading_20_3" text:outline-level="3"><text:bookmark-start text:name="__RefHeading___server_configuration_3"/><text:bookmark-start text:name="server_configuration"/>Server configuration<text:bookmark-end text:name="__RefHeading___server_configuration_3"/><text:bookmark-end text:name="server_configuration"/></text:h>
      <text:p text:style-name="Preformatted_20_Text">sudo apt-get install metno-perl-webdev-ver1</text:p>
      <text:h text:style-name="Heading_20_3" text:outline-level="3"><text:bookmark-start text:name="__RefHeading___site_configuration_4"/><text:bookmark-start text:name="site_configuration"/>Site configuration<text:bookmark-end text:name="__RefHeading___site_configuration_4"/><text:bookmark-end text:name="site_configuration"/></text:h>
      <text:p text:style-name="Text_20_body">This should ideally be setup via <text:a xlink:type="simple" xlink:href="https://svn.met.no/projects/metamodapps/" text:style-name="Internet_20_link" text:visited-style-name="Visited_20_Internet_20_Link">https://svn.met.no/projects/metamodapps/</text:a>, but will take too long to figure out. Instead will use existing generated master_config as starting point and backmerge changes to svn later. Custom styles ignored at this point - must be added later.</text:p>
      <text:p text:style-name="Text_20_body">Must be repeated for each site. </text:p>
      <text:h text:style-name="Heading_20_4" text:outline-level="4"><text:bookmark-start text:name="__RefHeading___base_directory_5"/><text:bookmark-start text:name="base_directory"/>base directory<text:bookmark-end text:name="__RefHeading___base_directory_5"/><text:bookmark-end text:name="base_directory"/></text:h>
      <text:p text:style-name="Text_20_body">To avoid complications with existing instances, put the new sites in <text:span text:style-name="Source_20_Text">/metno/metamod/metamod28/*</text:span> (the old sites are in <text:span text:style-name="Source_20_Text">/metno/metamod/*</text:span>). This means webrun will not be corrupted by mixing old and new data.</text:p>
      <text:h text:style-name="Heading_20_4" text:outline-level="4"><text:bookmark-start text:name="__RefHeading___master_config_6"/><text:bookmark-start text:name="master_config"/>master_config<text:bookmark-end text:name="__RefHeading___master_config_6"/><text:bookmark-end text:name="master_config"/></text:h>
      <text:p text:style-name="Preformatted_20_Text">cd /metno/metamod/metamod28/gcwdemo<text:line-break/>sudo -u damocles mkdir app<text:line-break/>sudo -u damocles cp /metno/metamod/gcwdemo/r1/master_config.txt app/</text:p>
      <text:p text:style-name="Text_20_body">Compare old master_config to default:</text:p>
      <text:p text:style-name="Preformatted_20_Text">cd ..<text:line-break/>trunk/common/scripts/chk_conf.pl trunk/app/example/master_config.txt \<text:line-break/><text:s text:c="2"/>gcwdemo/master_config.txt </text:p>
      <text:h text:style-name="Heading_20_4" text:outline-level="4"><text:bookmark-start text:name="__RefHeading___other_custom_files_7"/><text:bookmark-start text:name="other_custom_files"/>Other custom files<text:bookmark-end text:name="__RefHeading___other_custom_files_7"/><text:bookmark-end text:name="other_custom_files"/></text:h>
      <text:p text:style-name="Text_20_body">Postponed until Phase 5</text:p>
      <text:h text:style-name="Heading_20_3" text:outline-level="3"><text:bookmark-start text:name="__RefHeading___metamod_source_8"/><text:bookmark-start text:name="metamod_source"/>Metamod source<text:bookmark-end text:name="__RefHeading___metamod_source_8"/><text:bookmark-end text:name="metamod_source"/></text:h>
      <text:p text:style-name="Preformatted_20_Text">cd /metno/metamod/metamod28<text:line-break/>sudo svn co https://svn.met.no/metamod/trunk<text:line-break/>sudo chown -R damocles.damocles trunk/ # needed for building</text:p>
      <text:h text:style-name="Heading_20_2" text:outline-level="2"><text:bookmark-start text:name="__RefHeading___phase_2._setting_up_new_database_9"/><text:bookmark-start text:name="phase_2._setting_up_new_database"/>Phase 2. Setting up new database<text:bookmark-end text:name="__RefHeading___phase_2._setting_up_new_database_9"/><text:bookmark-end text:name="phase_2._setting_up_new_database"/></text:h>
      <text:p text:style-name="Text_20_body">Only done once. </text:p>
      <text:p text:style-name="Text_20_body">Database setup requires scripts generated to target. This means the Generate Target part of Phase 3 for site damocles must be executed first.</text:p>
      <text:p text:style-name="Text_20_body">The database is not on the damocles server, but on <text:span text:style-name="Strong_20_Emphasis">metamoddb.met.no</text:span>. This contains among others the following databases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Name                  </text:p>
          </table:table-cell>
          <table:table-cell office:value-type="string" table:style-name="tableheader">
            <text:p text:style-name="Table_20_Heading"> Owner    </text:p>
          </table:table-cell>
        </table:table-row>
        <table:table-row>
          <table:table-cell office:value-type="string" table:style-name="tablecell">
            <text:p text:style-name="tablealignleft">damocles_metadata     </text:p>
          </table:table-cell>
          <table:table-cell office:value-type="string" table:style-name="tablecell">
            <text:p text:style-name="tablealignleft"> admin    </text:p>
          </table:table-cell>
        </table:table-row>
        <table:table-row>
          <table:table-cell office:value-type="string" table:style-name="tablecell">
            <text:p text:style-name="tablealignleft">damocles_userbase     </text:p>
          </table:table-cell>
          <table:table-cell office:value-type="string" table:style-name="tablecell">
            <text:p text:style-name="tablealignleft"> admin    </text:p>
          </table:table-cell>
        </table:table-row>
      </table:table>
      <text:p text:style-name="Text_20_body">To avoid conflicts and downtime, make two new databases for 2.8 instead:</text:p>
      <text:h text:style-name="Heading_20_3" text:outline-level="3"><text:bookmark-start text:name="__RefHeading___damocles28_userdata_10"/><text:bookmark-start text:name="damocles28_userdata"/>damocles28_userdata<text:bookmark-end text:name="__RefHeading___damocles28_userdata_10"/><text:bookmark-end text:name="damocles28_userdata"/></text:h>
      <text:list text:style-name="List_20_1" text:continue-numbering="false">
        <text:list-item>
          <text:p text:style-name="List_20_1_Content_First"> userdb data are not duplicated anywhere else</text:p>
          <text:list text:style-name="List_20_1">
            <text:list-item>
              <text:p text:style-name="List_20_1_Content"> must dump 2.6 userdb and import into 2.8, then run upgradeuserdb_26-28.sh</text:p>
            </text:list-item>
            <text:list-item>
              <text:p text:style-name="List_20_1_Content_Last"> see <text:a xlink:type="simple" xlink:href="http://www.postgresql.org/docs/8.3/static/backup.html#BACKUP-DUMP" text:style-name="Internet_20_link" text:visited-style-name="Visited_20_Internet_20_Link">http://www.postgresql.org/docs/8.3/static/backup.html#BACKUP-DUMP</text:a></text:p>
            </text:list-item>
          </text:list>
        </text:list-item>
      </text:list>
      <text:p text:style-name="Preformatted_20_Text">pg_dump -h metamoddb -U admin damocles_userbase &gt; damocles_userbase.sql </text:p>
      <text:h text:style-name="Heading_20_3" text:outline-level="3"><text:bookmark-start text:name="__RefHeading___damocles28_metadata_11"/><text:bookmark-start text:name="damocles28_metadata"/>damocles28_metadata<text:bookmark-end text:name="__RefHeading___damocles28_metadata_11"/><text:bookmark-end text:name="damocles28_metadata"/></text:h>
      <text:list text:style-name="List_20_1" text:continue-numbering="false">
        <text:list-item>
          <text:p text:style-name="List_20_1_Content_First"> metadatadb must probably be generated from scratch using createdb.sh?</text:p>
        </text:list-item>
        <text:list-item>
          <text:p text:style-name="List_20_1_Content"> which xml files should be used to populate the DB?</text:p>
          <text:list text:style-name="List_20_1">
            <text:list-item>
              <text:p text:style-name="List_20_1_Content"> /metno/metamod/damocles/webrun/XML/DAMOC ? (see damocles/master_config)</text:p>
            </text:list-item>
            <text:list-item>
              <text:p text:style-name="List_20_1_Content"> run import_dataset.pl on files</text:p>
              <text:list text:style-name="List_20_1">
                <text:list-item>
                  <text:p text:style-name="List_20_1_Content_Last"> anything else to think of? (if so, probably best Heiko did this)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phase_3._setting_up_generic_metamod_12"/><text:bookmark-start text:name="phase_3._setting_up_generic_metamod"/>Phase 3. Setting up generic metamod<text:bookmark-end text:name="__RefHeading___phase_3._setting_up_generic_metamod_12"/><text:bookmark-end text:name="phase_3._setting_up_generic_metamod"/></text:h>
      <text:p text:style-name="Text_20_body">This will setup a generic Metamod 2.8 instance to test the system is running. Customization will be done afterwards, and the installation re-run.</text:p>
      <text:p text:style-name="Text_20_body">Must be repeated for each site. </text:p>
      <text:h text:style-name="Heading_20_3" text:outline-level="3"><text:bookmark-start text:name="__RefHeading___generate_target_13"/><text:bookmark-start text:name="generate_target"/>Generate target<text:bookmark-end text:name="__RefHeading___generate_target_13"/><text:bookmark-end text:name="generate_target"/></text:h>
      <text:p text:style-name="Preformatted_20_Text">cd /metno/metamod/metamod28/gcwdemo<text:line-break/>sudo -u damocles PERL5LIB=/opt/metno-perl-webdev-ver1/lib/perl5 ../trunk/update_target.pl app/</text:p>
      <text:p text:style-name="Text_20_body">Note that Calalyst building tests during update_target will fail unless you have a working, up-to-date database; also, you cannot upgrade your database without running update_target. Chicken, meet egg. Suggest temporary commenting out the following on line 237 (+/-):</text:p>
      <text:p text:style-name="Preformatted_20_Text">#<text:line-break/># install Catalyst files before $appdir to avoid clobbering custom files<text:line-break/>#<text:line-break/>&amp;install_catalyst;</text:p>
      <text:p text:style-name="Text_20_body">You will now get the following error message:</text:p>
      <text:p text:style-name="Preformatted_20_Text">Configuring application '' with Metamod 2.8 (2.8.0)<text:line-break/>Cannot write to target dir /metno/metamod/metamod28/damocles/target at ../trunk/update_target.pl line 189.</text:p>
      <text:p text:style-name="Text_20_body">Time to take the weekend off and try again next week.</text:p>
      <text:h text:style-name="Heading_20_3" text:outline-level="3"><text:bookmark-start text:name="__RefHeading___test_catalyst_14"/><text:bookmark-start text:name="test_catalyst"/>Test Catalyst<text:bookmark-end text:name="__RefHeading___test_catalyst_14"/><text:bookmark-end text:name="test_catalyst"/></text:h>
      <text:p text:style-name="Text_20_body">Remember each site must have its own dedicated port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damocles</text:p>
          </table:table-cell>
          <table:table-cell office:value-type="string" table:style-name="tablecell">
            <text:p text:style-name="tablealignleft">3000</text:p>
          </table:table-cell>
        </table:table-row>
        <table:table-row>
          <table:table-cell office:value-type="string" table:style-name="tablecell">
            <text:p text:style-name="tablealignleft">dokipy</text:p>
          </table:table-cell>
          <table:table-cell office:value-type="string" table:style-name="tablecell">
            <text:p text:style-name="tablealignleft">3001</text:p>
          </table:table-cell>
        </table:table-row>
        <table:table-row>
          <table:table-cell office:value-type="string" table:style-name="tablecell">
            <text:p text:style-name="tablealignleft">ipycoord</text:p>
          </table:table-cell>
          <table:table-cell office:value-type="string" table:style-name="tablecell">
            <text:p text:style-name="tablealignleft">3002</text:p>
          </table:table-cell>
        </table:table-row>
        <table:table-row>
          <table:table-cell office:value-type="string" table:style-name="tablecell">
            <text:p text:style-name="tablealignleft">gcwdemo</text:p>
          </table:table-cell>
          <table:table-cell office:value-type="string" table:style-name="tablecell">
            <text:p text:style-name="tablealignleft">3003</text:p>
          </table:table-cell>
        </table:table-row>
      </table:table>
      <text:h text:style-name="Heading_20_3" text:outline-level="3"><text:bookmark-start text:name="__RefHeading___apache_configuration_15"/><text:bookmark-start text:name="apache_configuration"/>Apache configuration<text:bookmark-end text:name="__RefHeading___apache_configuration_15"/><text:bookmark-end text:name="apache_configuration"/></text:h>
      <text:p text:style-name="Text_20_body">This server uses DNS-based virtual hosting, however each site already has an existing
setup in sites-available. This means the generated httpd.conf in target/etc cannot be used directly; instead you must manually copy &amp; paste the new config into the old file.
(Perhaps later when the 2.6 versions are turned off we could use the generated config files directly.)</text:p>
      <text:h text:style-name="Heading_20_3" text:outline-level="3"><text:bookmark-start text:name="__RefHeading___install_services_16"/><text:bookmark-start text:name="install_services"/>Install services<text:bookmark-end text:name="__RefHeading___install_services_16"/><text:bookmark-end text:name="install_services"/></text:h>
      <text:p text:style-name="Text_20_body">Do not run install_jobs.sh; instead install links manually.</text:p>
      <text:h text:style-name="Heading_20_2" text:outline-level="2"><text:bookmark-start text:name="__RefHeading___phase_4._adding_custom_functions_and_styling_17"/><text:bookmark-start text:name="phase_4._adding_custom_functions_and_styling"/>Phase 4. Adding custom functions and styling<text:bookmark-end text:name="__RefHeading___phase_4._adding_custom_functions_and_styling_17"/><text:bookmark-end text:name="phase_4._adding_custom_functions_and_styling"/></text:h>
      <text:p text:style-name="Text_20_body">Todo by someone else (have no idea what is required and how to implement it).</text:p>
      <text:p text:style-name="Text_20_body">Must be repeated for each site. </text:p>
      <text:p text:style-name="Text_20_body"> --- <text:span text:style-name="Emphasis"><text:a xlink:type="simple" xlink:href="mailto:geir.aalberg@met.no" text:style-name="Internet_20_link" text:visited-style-name="Visited_20_Internet_20_Link">Geir Aalberg</text:a> 2011/04/29 11:04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etamod:damocles_upgrade</dc:title>
  </office:meta>
</office:document-meta>
</file>