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mod:contact"/><text:bookmark-start text:name="__RefHeading___contact_details_1"/><text:bookmark-start text:name="contact_details"/>Contact details<text:bookmark-end text:name="__RefHeading___contact_details_1"/><text:bookmark-end text:name="contact_details"/></text:h>
      <text:h text:style-name="Heading_20_2" text:outline-level="2"><text:bookmark-start text:name="__RefHeading___general_questions_2"/><text:bookmark-start text:name="general_questions"/>General questions<text:bookmark-end text:name="__RefHeading___general_questions_2"/><text:bookmark-end text:name="general_questions"/></text:h>
      <text:p text:style-name="Preformatted_20_Text">Øystein Godøy<text:line-break/>Norwegian Meteorological Institute<text:line-break/>P.O.BOX 43 Blindern<text:line-break/>NO-0313 OSLO<text:line-break/>Norway</text:p>
      <text:p text:style-name="Text_20_body">Email: o.godoy@met.no </text:p>
      <text:h text:style-name="Heading_20_2" text:outline-level="2"><text:bookmark-start text:name="__RefHeading___technical_questions_3"/><text:bookmark-start text:name="technical_questions"/>Technical questions<text:bookmark-end text:name="__RefHeading___technical_questions_3"/><text:bookmark-end text:name="technical_questions"/></text:h>
      <text:p text:style-name="Preformatted_20_Text">Geir Aalberg<text:line-break/>Norwegian Meteorological Institute<text:line-break/>Henrik Mohns plass 1<text:line-break/>NO-0313 OSLO<text:line-break/>Norway</text:p>
      <text:p text:style-name="Text_20_body">Email: <text:a xlink:type="simple" xlink:href="mailto:mailto:geir.aalberg@met.no" text:style-name="Internet_20_link" text:visited-style-name="Visited_20_Internet_20_Link">geir.aalberg@met.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contact</dc:title>
  </office:meta>
</office:document-meta>
</file>