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wiki_instructions"/><text:bookmark-start text:name="__RefHeading___using_the_mersea_oil_spill_demo_wiki_1"/><text:bookmark-start text:name="using_the_mersea_oil_spill_demo_wiki"/>Using the Mersea oil spill demo wiki<text:bookmark-end text:name="__RefHeading___using_the_mersea_oil_spill_demo_wiki_1"/><text:bookmark-end text:name="using_the_mersea_oil_spill_demo_wiki"/></text:h>
      <text:h text:style-name="Heading_20_2" text:outline-level="2"><text:bookmark-start text:name="__RefHeading___navigating_2"/><text:bookmark-start text:name="navigating"/>Navigating<text:bookmark-end text:name="__RefHeading___navigating_2"/><text:bookmark-end text:name="navigating"/></text:h>
      <text:p text:style-name="Text_20_body">Each page in the wiki has an outline style organization. Use the Table of Contents menu at upper right to move around the current page.</text:p>
      <text:p text:style-name="Text_20_body">The pages may also contain:</text:p>
      <text:list text:style-name="List_20_1" text:continue-numbering="false">
        <text:list-item>
          <text:p text:style-name="List_20_1_Content_First"> internal links, which lead to other pages</text:p>
        </text:list-item>
        <text:list-item>
          <text:p text:style-name="List_20_1_Content"> external links, which lead to other web pages</text:p>
        </text:list-item>
        <text:list-item>
          <text:p text:style-name="List_20_1_Content_Last"> links to files containing data, documents, presentations, etc.</text:p>
        </text:list-item>
      </text:list>
      <text:p text:style-name="Text_20_body">To navigate among the pages already visited, use the Trace: line at upper left.</text:p>
      <text:h text:style-name="Heading_20_2" text:outline-level="2"><text:bookmark-start text:name="__RefHeading___downloading_files_3"/><text:bookmark-start text:name="downloading_files"/>Downloading files<text:bookmark-end text:name="__RefHeading___downloading_files_3"/><text:bookmark-end text:name="downloading_files"/></text:h>
      <text:p text:style-name="Text_20_body">Links to files should be clear from the context or the icon used. The usual methods for downloading from web pages will work:</text:p>
      <text:list text:style-name="List_20_1" text:continue-numbering="false">
        <text:list-item>
          <text:p text:style-name="List_20_1_Content_First"> Right-click on the link, and select “Save link as” (or similar, depending on your browser and language)</text:p>
        </text:list-item>
        <text:list-item>
          <text:p text:style-name="List_20_1_Content_Last"> In some browsers, left-clicking on the link will present you a dialog box with the choice of opening or downloading (saving). </text:p>
        </text:list-item>
      </text:list>
      <text:h text:style-name="Heading_20_2" text:outline-level="2"><text:bookmark-start text:name="__RefHeading___uploading_files_4"/><text:bookmark-start text:name="uploading_files"/>Uploading files<text:bookmark-end text:name="__RefHeading___uploading_files_4"/><text:bookmark-end text:name="uploading_files"/></text:h>
      <text:p text:style-name="Text_20_body">To upload files, you must be logged in using your userid and password.</text:p>
      <text:list text:style-name="Numbering_20_1" text:continue-numbering="false">
        <text:list-item>
          <text:p text:style-name="Numbering_20_1_Content_First"> Navigate to the page where the link to the file will be located.</text:p>
        </text:list-item>
        <text:list-item>
          <text:p text:style-name="Numbering_20_1_Content"> Click on the &lt;Edit&gt; button for the relevant section (or just choose &lt;Edit page&gt; button to access the whole page).</text:p>
        </text:list-item>
        <text:list-item>
          <text:p text:style-name="Numbering_20_1_Content"> Move the cursor to where you want the link to appear</text:p>
        </text:list-item>
        <text:list-item>
          <text:p text:style-name="Numbering_20_1_Content"> Click on the &lt;Add images and other files&gt;. This pops up a dialog box for uploading files and naming the link. </text:p>
        </text:list-item>
        <text:list-item>
          <text:p text:style-name="Numbering_20_1_Content"> Use the Browse facility to find your local file and hit &lt;Upload&gt;. </text:p>
        </text:list-item>
        <text:list-item>
          <text:p text:style-name="Numbering_20_1_Content"> The file will be added to the list in the dialog box. Click on the filename to enter the link into the text space.</text:p>
        </text:list-item>
        <text:list-item>
          <text:p text:style-name="Numbering_20_1_Content"> The cursor located for entering the link text. Enter the link text as desired. </text:p>
        </text:list-item>
        <text:list-item>
          <text:p text:style-name="Numbering_20_1_Content_Last"> Done!</text:p>
        </text:list-item>
      </text:list>
      <text:p text:style-name="Text_20_body"><draw:frame draw:style-name="media" draw:name="This is charybdis! Legend" text:anchor-type="as-char" draw:z-index="0" svg:width="" svg:rel-width="100%"><draw:text-box><text:p text:style-name="legendcenter"><draw:frame draw:style-name="media" draw:name="This is charybdis!" text:anchor-type="as-char" draw:z-index="0" svg:width="" svg:rel-width="100%" svg:height="0cm"><draw:image xlink:href="/srv/dokuwiki/data/media/mersea-oil-spill/charybdis.gif" xlink:type="simple" xlink:show="embed" xlink:actuate="onLoad"/></draw:frame>This is charybdis!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wiki_instructions</dc:title>
  </office:meta>
</office:document-meta>
</file>