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:metno_48hr_traj"/><text:bookmark-start text:name="__RefHeading___met.no_od3d_consecutive_trajectories_1"/><text:bookmark-start text:name="met.no_od3d_consecutive_trajectories"/>met.no OD3D consecutive trajectories<text:bookmark-end text:name="__RefHeading___met.no_od3d_consecutive_trajectories_1"/><text:bookmark-end text:name="met.no_od3d_consecutive_trajectories"/></text:h>
      <text:p text:style-name="Text_20_body"><draw:frame draw:style-name="media" draw:name="0" text:anchor-type="as-char" draw:z-index="0" svg:width="" svg:rel-width="100%" svg:height="0cm"><draw:image xlink:href="/srv/dokuwiki/data/media/start/trajectory_m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metno_48hr_traj</dc:title>
  </office:meta>
</office:document-meta>
</file>