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bdcd24b763e90c0e6e67cba40cb8fd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right" draw:name="Deployment positions southwest of Cyprus Legend" text:anchor-type="paragraph" draw:z-index="0" svg:width="26.458333333333cm" style:rel-width="100%"><draw:text-box><text:p text:style-name="legendcenter"><draw:frame draw:style-name="mediaright" draw:name="Deployment positions southwest of Cyprus" text:anchor-type="paragraph" draw:z-index="0" svg:width="26.458333333333cm" style:rel-width="100%" svg:height="18.550753904146cm" style:rel-height="scale"><draw:image xlink:href="Pictures/8bdcd24b763e90c0e6e67cba40cb8fd1.png" xlink:type="simple" xlink:show="embed" xlink:actuate="onLoad"/></draw:frame>Deployment positions southwest of Cyprus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ersea-oil-spill:start:drifter_deployment</dc:title>
  </office:meta>
</office:document-meta>
</file>