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90903c88efea2e69328e6d055ffde7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metno_od3d200712120700-metno-nordic4"/><text:bookmark-start text:name="__RefHeading___metno_od3d200712120700-metno-nordic4_1"/><text:bookmark-start text:name="metno_od3d200712120700-metno-nordic4"/>metno_od3d200712120700-metno-nordic4<text:bookmark-end text:name="__RefHeading___metno_od3d200712120700-metno-nordic4_1"/><text:bookmark-end text:name="metno_od3d200712120700-metno-nordic4"/></text:h>
      <text:p text:style-name="Text_20_body"><draw:frame draw:style-name="media" draw:name="metno_od3d200712120700-metno-nordic4 Legend" text:anchor-type="as-char" draw:z-index="0" svg:width="23.8125cm" style:rel-width="100%"><draw:text-box><text:p text:style-name="legendcenter"><draw:frame draw:style-name="media" draw:name="metno_od3d200712120700-metno-nordic4" text:anchor-type="as-char" draw:z-index="0" svg:width="23.8125cm" style:rel-width="100%" svg:height="17.991666666667cm" style:rel-height="scale"><draw:image xlink:href="Pictures/790903c88efea2e69328e6d055ffde78.gif" xlink:type="simple" xlink:show="embed" xlink:actuate="onLoad"/></draw:frame>metno_od3d200712120700-metno-nordic4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metno_od3d200712120700-metno-nordic4</dc:title>
  </office:meta>
</office:document-meta>
</file>