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look_here"/><text:bookmark-start text:name="__RefHeading___using_the_mersea_oil_spill_demo_wiki_1"/><text:bookmark-start text:name="using_the_mersea_oil_spill_demo_wiki"/>Using the Mersea oil spill Demo wiki<text:bookmark-end text:name="__RefHeading___using_the_mersea_oil_spill_demo_wiki_1"/><text:bookmark-end text:name="using_the_mersea_oil_spill_demo_wiki"/></text:h>
      <text:h text:style-name="Heading_20_2" text:outline-level="2"><text:bookmark-start text:name="__RefHeading___navigating_2"/><text:bookmark-start text:name="navigating"/>Navigating<text:bookmark-end text:name="__RefHeading___navigating_2"/><text:bookmark-end text:name="navigating"/></text:h>
      <text:p text:style-name="Text_20_body">Each page in the wiki has an outline style organization. Use the Table of Contents menu at upper right to move around the current page.</text:p>
      <text:p text:style-name="Text_20_body">The pages may also contain:</text:p>
      <text:list text:style-name="List_20_1" text:continue-numbering="false">
        <text:list-item>
          <text:p text:style-name="List_20_1_Content_First"> internal links, which lead to other pages</text:p>
        </text:list-item>
        <text:list-item>
          <text:p text:style-name="List_20_1_Content"> external links, which lead to other web pages</text:p>
        </text:list-item>
        <text:list-item>
          <text:p text:style-name="List_20_1_Content_Last"> links to files containing data, documents, presentations, etc.</text:p>
        </text:list-item>
      </text:list>
      <text:h text:style-name="Heading_20_2" text:outline-level="2"><text:bookmark-start text:name="__RefHeading___downloading_files_3"/><text:bookmark-start text:name="downloading_files"/>Downloading files<text:bookmark-end text:name="__RefHeading___downloading_files_3"/><text:bookmark-end text:name="downloading_fi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look_here</dc:title>
  </office:meta>
</office:document-meta>
</file>